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едомление-о-намерении-выполнять-иную-оплачиваемую-работу"/>Уведомление о намерении выполнять иную оплачиваемую работу<text:bookmark-end text:name="уведомление-о-намерении-выполнять-иную-оплачиваемую-работу"/></text:h>
      <text:p text:style-name="First_20_paragraph">28.07.2017</text:p>
      <text:p text:style-name="Text_20_body"><text:line-break/></text:p>
      <text:p text:style-name="Text_20_body">Адрес страницы: <text:a xlink:type="simple" xlink:href="http://svao.mos.ru/anti-corruption/forms-of-documents-related-to-anti-corruption-for-filling/detail/6572620.html" office:name=""><text:span text:style-name="Definition">http://svao.mos.ru/anti-corruption/forms-of-documents-related-to-anti-corruption-for-filling/detail/6572620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1T02:14:57Z</meta:creation-date>
    <dc:date>2023-10-11T02:14:57Z</dc:date>
  </office:meta>
</office:document-meta>
</file>