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едомление-при-увольнении"/>Уведомление при увольнении<text:bookmark-end text:name="уведомление-при-увольнении"/></text:h>
      <text:p text:style-name="First_20_paragraph">28.07.2017</text:p>
      <text:p text:style-name="Text_20_body"><text:line-break/></text:p>
      <text:p text:style-name="Text_20_body">Адрес страницы: <text:a xlink:type="simple" xlink:href="http://svao.mos.ru/anti-corruption/forms-of-documents-related-to-anti-corruption-for-filling/detail/6572641.html" office:name=""><text:span text:style-name="Definition">http://svao.mos.ru/anti-corruption/forms-of-documents-related-to-anti-corruption-for-filling/detail/6572641.html</text:span></text:a></text:p>
      <text:p text:style-name="Text_20_body"><text:a xlink:type="simple" xlink:href="http://svao.mos.ru" office:name=""><text:span text:style-name="Definition">Префектура Север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0T13:24:05Z</meta:creation-date>
    <dc:date>2023-05-20T13:24:05Z</dc:date>
  </office:meta>
</office:document-meta>
</file>