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едомление-о-возникновении-личной-заинтересованности-при-исполнении-должностных-обязанностей-которая-приводит-или-может-привести-к-конфликту-интересов"/>УВЕДОМЛЕНИЕ о возникновении личной заинтересованности при исполнении должностных обязанностей, которая приводит или может привести к конфликту интересов<text:bookmark-end text:name="уведомление-о-возникновении-личной-заинтересованности-при-исполнении-должностных-обязанностей-которая-приводит-или-может-привести-к-конфликту-интересов"/></text:h>
      <text:p text:style-name="First_20_paragraph">12.02.2021</text:p>
      <text:p text:style-name="Text_20_body"><text:line-break/></text:p>
      <text:p text:style-name="Text_20_body">Адрес страницы: <text:a xlink:type="simple" xlink:href="http://svao.mos.ru/anti-corruption/forms-of-documents-related-to-anti-corruption-for-filling/detail/9712948.html" office:name=""><text:span text:style-name="Definition">http://svao.mos.ru/anti-corruption/forms-of-documents-related-to-anti-corruption-for-filling/detail/9712948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22:37:14Z</meta:creation-date>
    <dc:date>2023-05-18T22:37:14Z</dc:date>
  </office:meta>
</office:document-meta>
</file>