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материалы-по-вопросам-противодействия-коррупции-на-базе-федеральной-государственной-информационной-системы-единая-информационная-система-управления-кадровым-составом-государственной-гражданской-службы-российской-федерации"/>Методические материалы по вопросам противодействия коррупции на базе федеральной государственной информационной системы "Единая информационная система управления кадровым составом государственной гражданской службы Российской Федерации"<text:bookmark-end text:name="методические-материалы-по-вопросам-противодействия-коррупции-на-базе-федеральной-государственной-информационной-системы-единая-информационная-система-управления-кадровым-составом-государственной-гражданской-службы-российской-федерации"/></text:h>
      <text:p text:style-name="First_20_paragraph">11.08.2023</text:p>
      <text:p text:style-name="Text_20_body"><text:a xlink:type="simple" xlink:href="https://gossluzhba.gov.ru/anticorruption" office:name=""><text:span text:style-name="Definition">Научно-методические материалы по вопросам противодействия коррупции</text:span></text:a></text:p>
      <text:p text:style-name="Text_20_body"><text:line-break/></text:p>
      <text:p text:style-name="Text_20_body">Адрес страницы: <text:a xlink:type="simple" xlink:href="http://svao.mos.ru/anti-corruption/methodical-materials/detail/11767422.html" office:name=""><text:span text:style-name="Definition">http://svao.mos.ru/anti-corruption/methodical-materials/detail/11767422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0T10:49:14Z</meta:creation-date>
    <dc:date>2024-11-20T10:49:14Z</dc:date>
  </office:meta>
</office:document-meta>
</file>