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4-году-за-отчетный-2023-год"/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4 году (за отчетный 2023 год)<text:bookmark-end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4-году-за-отчетный-2023-год"/></text:h>
      <text:p text:style-name="First_20_paragraph">29.02.2024</text:p>
      <text:p text:style-name="Text_20_body"><text:line-break/></text:p>
      <text:p text:style-name="Text_20_body">Адрес страницы: <text:a xlink:type="simple" xlink:href="http://svao.mos.ru/anti-corruption/methodical-materials/detail/12196287.html" office:name=""><text:span text:style-name="Definition">http://svao.mos.ru/anti-corruption/methodical-materials/detail/12196287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9T18:56:45Z</meta:creation-date>
    <dc:date>2024-02-29T18:56:45Z</dc:date>
  </office:meta>
</office:document-meta>
</file>