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5-году-за-отчетный-2024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5 году (за отчетный 2024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5-году-за-отчетный-2024-год"/></text:h>
      <text:p text:style-name="First_20_paragraph">28.01.2025</text:p>
      <text:p text:style-name="Text_20_body"><text:line-break/></text:p>
      <text:p text:style-name="Text_20_body">Адрес страницы: <text:a xlink:type="simple" xlink:href="http://svao.mos.ru/anti-corruption/methodical-materials/detail/12779454.html" office:name=""><text:span text:style-name="Definition">http://svao.mos.ru/anti-corruption/methodical-materials/detail/12779454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21:55:45Z</meta:creation-date>
    <dc:date>2025-02-13T21:55:45Z</dc:date>
  </office:meta>
</office:document-meta>
</file>