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тодические-рекомендации-по-вопросам-представления-сведений-о-дохода-расходах-об-имуществе-и-обязательствах-имущественного-характера-и-заполнения-соответствующей-формы-справки-в-2020-году-за-отчетный-2019-год"/>Методические рекомендации по вопросам представления сведений о дохода, расходах об имуществе и обязательствах имущественного характера и заполнения соответствующей формы справки в 2020 году (за отчетный 2019 год)<text:bookmark-end text:name="методические-рекомендации-по-вопросам-представления-сведений-о-дохода-расходах-об-имуществе-и-обязательствах-имущественного-характера-и-заполнения-соответствующей-формы-справки-в-2020-году-за-отчетный-2019-год"/></text:h>
      <text:p text:style-name="First_20_paragraph">23.06.2020</text:p>
      <text:p text:style-name="Text_20_body">(утверждено письмом Министерства труда и социальной защиты Российской Федерации от 27 декабря 2019 г. № 18-2/10/В-11200)</text:p>
      <text:p text:style-name="Text_20_body"><text:line-break/></text:p>
      <text:p text:style-name="Text_20_body">Адрес страницы: <text:a xlink:type="simple" xlink:href="http://svao.mos.ru/anti-corruption/methodical-materials/detail/8983463.html" office:name=""><text:span text:style-name="Definition">http://svao.mos.ru/anti-corruption/methodical-materials/detail/8983463.html</text:span></text:a></text:p>
      <text:p text:style-name="Text_20_body"><text:a xlink:type="simple" xlink:href="http://svao.mos.ru" office:name=""><text:span text:style-name="Definition">Префектура Север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8T22:54:13Z</meta:creation-date>
    <dc:date>2023-08-08T22:54:13Z</dc:date>
  </office:meta>
</office:document-meta>
</file>