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внесении-изменений-в-распоряжение-префектуры-северо-восточного-административного-округа-города-москвы-от-26-октября-2012-года-распоряжение-01-18-139"/>О внесении изменений в распоряжение префектуры Северо-Восточного административного округа города Москвы от 26 октября 2012 года (Распоряжение № 01-18-139)<text:bookmark-end text:name="о-внесении-изменений-в-распоряжение-префектуры-северо-восточного-административного-округа-города-москвы-от-26-октября-2012-года-распоряжение-01-18-139"/></text:h>
      <text:p text:style-name="First_20_paragraph">03.04.2015</text:p>
      <text:p text:style-name="Text_20_body"><text:line-break/></text:p>
      <text:p text:style-name="Text_20_body">Адрес страницы: <text:a xlink:type="simple" xlink:href="http://svao.mos.ru/anti-corruption/plans-papers-reports-reviews-static-information-on-combating-corruption/detail/1807194.html" office:name=""><text:span text:style-name="Definition">http://svao.mos.ru/anti-corruption/plans-papers-reports-reviews-static-information-on-combating-corruption/detail/1807194.html</text:span></text:a></text:p>
      <text:p text:style-name="Text_20_body"><text:a xlink:type="simple" xlink:href="http://svao.mos.ru" office:name=""><text:span text:style-name="Definition">Префектура Север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9T03:37:17Z</meta:creation-date>
    <dc:date>2023-06-09T03:37:17Z</dc:date>
  </office:meta>
</office:document-meta>
</file>