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арии-с-участием-велосипедистов-и-самокатчиков-участились-на-дорогах-свао"/>Аварии с участием велосипедистов и самокатчиков участились на дорогах СВАО<text:bookmark-end text:name="аварии-с-участием-велосипедистов-и-самокатчиков-участились-на-дорогах-свао"/></text:h>
      <text:p text:style-name="First_20_paragraph">18.06.2021</text:p>
      <text:p text:style-name="Text_20_body"><text:line-break/><text:span text:style-name="T1">С приходом лета велосипедистов на дорогах стало больше, возобновились ДТП с их участием. В ОГИБДД округа рассказали о типичных аварийных ситуациях, в которые они попадают.</text:span></text:p>
      <text:p text:style-name="Text_20_body"><text:span text:style-name="T2">Кто должен уступать?</text:span></text:p>
      <text:p text:style-name="Text_20_body">Недавно в Отрадном произошло необычное ДТП. Водитель «Тойоты» поворачивал во двор жилого дома на Каргопольской улице. Велокурьер — доставщик еды, в этот момент выезжавший из того же двора, с ходу врезался в «Тойоту». Получил ли велосипедист травмы, неизвестно: он тут же поднялся и быстро скрылся.</text:p>
      <text:p text:style-name="Text_20_body">Другое столкновение автомобиля с велосипедом во дворе произошло на улице Римского-Корсакова. Тут «Киа» наехал на 25-летнего велосипедиста, пересекавшего проезд. Велосипедист получил ушибы головы и шеи.</text:p>
      <text:p text:style-name="Text_20_body">Многие велосипедисты почему-то убеждены, что во дворе автомобилисты всегда должны им уступать, но это не так: преимуществом тут обладают лишь пешеходы (п. 17.1 ПДД). Если во дворе или на парковке пути пересекаются, велосипедисты, как все водители, обязаны пропустить транспортное средство, приближающееся справа.</text:p>
      <text:p text:style-name="Text_20_body">Кстати, велосипедист обязан перед манёвром ещё и сигнал подать. При отсутствии поворотников это надо делать рукой.</text:p>
      <text:p text:style-name="Text_20_body"><text:span text:style-name="T2">На самокате двигаться только по тротуарам</text:span></text:p>
      <text:p text:style-name="Text_20_body">С самокатами ситуация другая.</text:p>
      <text:p text:style-name="Text_20_body">— Действующие ПДД относят лиц, использующих для передвижения самокаты, к категории пешеходов, — напомнил начальник ОГИБДД УВД по СВАО Артём Меркулов. — Соответственно, они должны выполнять все требования правил, обязательные для пешеходов. Самое очевидное из этих требований — двигаться только по тротуарам, а не по проезжей части, дорогу же пересекать по пешеходным переходам.</text:p>
      <text:p text:style-name="Text_20_body">На улице Милашенкова женщина, передвигаясь на самокате по проезжей части, попала под велосипед. И получила вывих локтя.</text:p>
      <text:p text:style-name="Text_20_body">Страдают самокатчики и во дворах. Во дворе дома на улице Декабристов водитель «Хонды Аккорд» наехал на 39-летнего мужчину, пересекавшего траекторию движения автомобиля на самокате. Мужчина получил ушиб голени. Поскольку самокатчик считается пешеходом, во дворе он имеет преимущество перед водителем. Но в ГИБДД напомнили: согласно тому же п. 17.1 пешеходы не должны создавать необоснованные помехи для движения транспорта. В случае с самокатом это особенно важно: его появление из-за припаркованной машины может оказаться для водителя ещё более внезапным, чем выход обычного пешехода.</text:p>
      <text:p text:style-name="Text_20_body"><text:span text:style-name="T2">«Зебра» — для пешеходов и самокатчиков</text:span></text:p>
      <text:p text:style-name="Text_20_body">На днях на Хибинском проезде при мне произошло довольно типичное ДТП: у станции Лосиноостровская водитель «Лады» сбил велосипедистку, переезжавшую дорогу по «зебре».</text:p>
      <text:p text:style-name="Text_20_body">— Это же переход! Вы что, меня не видели? — возмущалась велосипедистка. К счастью, дело обошлось ссадиной на колене у девушки и «восьмёркой», в которую превратилось переднее колесо велосипеда. В итоге вызывать полицию не стали — пошумели и разошлись.</text:p>
      <text:p text:style-name="Text_20_body">Почему на велосипеде не стоит ехать по «зебре»? В ГИБДД напомнили: согласно ПДД пешеходный переход — участок проезжей части, выделенный для движения через дорогу пешеходов (но не велосипедистов!). Чтобы не нарушать правила, надо спешиться: человек, катящий возле себя велосипед или даже мотоцикл, приравнивается к пешеходу.</text:p>
      <text:p text:style-name="Text_20_body">Но как быть с самокатчиками? Поскольку ПДД считают их пешеходами, спешиваться вроде бы не обязательно. Но п. 4.5 гласит: пешеходы могут выходить на проезжую часть лишь после того, как оценят расстояние до приближающихся машин и их скорость и убедятся, что переход будет безопасен. Сделать всё это, с ходу вылетая на дорогу на самокате, невозможно.</text:p>
      <text:p text:style-name="Text_20_body"><text:span text:style-name="T1">Фото: Ольга Чумаченко, газета «Звездный бульвар»</text:span></text:p>
      <text:p text:style-name="Text_20_body"><text:line-break/></text:p>
      <text:p text:style-name="Text_20_body">Адрес страницы: <text:a xlink:type="simple" xlink:href="http://svao.mos.ru/presscenter/news/detail/10042251.html" office:name=""><text:span text:style-name="Definition">http://svao.mos.ru/presscenter/news/detail/10042251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1:25:37Z</meta:creation-date>
    <dc:date>2023-07-19T01:25:37Z</dc:date>
  </office:meta>
</office:document-meta>
</file>