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-преобразится-район-отрадное-рассказал-глава-управы-павел-литовченко"/>Как преобразится район Отрадное, рассказал глава управы Павел Литовченко<text:bookmark-end text:name="как-преобразится-район-отрадное-рассказал-глава-управы-павел-литовченко"/></text:h>
      <text:p text:style-name="First_20_paragraph">22.06.2021</text:p>
      <text:p text:style-name="Text_20_body"/>
      <text:p text:style-name="Text_20_body"><text:span text:style-name="T1">Какие позитивные перемены произойдут в Отрадном в ближайшее время? Что там собираются возвести, благоустроить, как изменится транспортная инфраструктура района? Об этом рассказал глава управы Павел Литовченко.</text:span></text:p>
      <text:p text:style-name="Text_20_body"/>
      <text:p text:style-name="Text_20_body"><text:span text:style-name="T2">Кино под открытым небом</text:span></text:p>
      <text:p text:style-name="Text_20_body"><text:span text:style-name="T3">— В сентябре должно завершиться благоустройство поймы реки Чермянки. Что там будет?</text:span></text:p>
      <text:p text:style-name="Text_20_body">— Сейчас обустраиваем спуски к береговой линии, новые детские площадки и спортивную зону с хоккейной коробкой, площадку для стритбола, теннисные корты, скейт-парк, тренажёры. Кроме того, проложим новые тропинки и велосипедные дорожки и смонтируем сцену с навесом, чтобы в пойме реки Яузы можно было проводить районные мероприятия. В планах — обустроить ещё и летний кинотеатр.</text:p>
      <text:p text:style-name="Text_20_body"><text:span text:style-name="T3">— Какие ещё улицы и скверы предстоит благоустроить в районе?</text:span></text:p>
      <text:p text:style-name="Text_20_body">— Современную прогулочную зону планируем сделать на улице Римского-Корсакова, сейчас разрабатываем проект. А приступить к благоустройству — в следующем году. Параллельно будем приводить в порядок Каргопольскую улицу. Идею её благоустройства предложили ученики школы №962. Основная идея — отреставрировать «каргопольские игрушки», которые установлены на этой улице, сохранив их исторический облик.</text:p>
      <text:p text:style-name="Text_20_body"><text:span text:style-name="T3">— Что ожидает кинотеатр «Байконур»?</text:span></text:p>
      <text:p text:style-name="Text_20_body">— Реконструкцию должны завершить в этом году. «Байконур» станет современным многофункциональным цент ром. Можно будет сходить в кино, посидеть в ресторане, посетить мастер-классы, купить свежие продукты, сдать в ремонт одежду. Кроме того, в «Байконуре» будет работать детский образовательный клуб.</text:p>
      <text:p text:style-name="Text_20_body"><text:span text:style-name="T2">Проезд с Хачатуряна на Дубнинскую улицу</text:span></text:p>
      <text:p text:style-name="Text_20_body"><text:span text:style-name="T3">— Как будет развиваться транспортная инфраструктура района?</text:span></text:p>
      <text:p text:style-name="Text_20_body">— По территории района проходит участок Северо-Восточной хорды, который соединит Ярославское и Дмитровское шоссе. Запустить движение по нему планируют в следующем году. Это позволит разгрузить улицы района. Ближе к 2023 году запланировано строительство небольшого, но очень важного объекта — проезда под путями Савёловского направления Московской железной дороги. Проезд соединит улицу Хачатуряна и улицу Дубнинскую в соседнем Северном округе. Жители Отрадного смогут быстрее выезжать на Дмитровское шоссе. Казеевский переулок соединится с Костромской улицей. В Отрадном появится новая транспортная связка с соседним районом Бибирево. При разработке проекта мы предложим предусмотреть строительство удобных переходов для пешеходов и установку шумозащитных экранов со стороны жилых домов. Также планируем обустроить удобный путь до станции МЦД-1 Дегунино от улицы Поморской.</text:p>
      <text:p text:style-name="Text_20_body"><text:span text:style-name="T3">— Когда приведут в порядок дворы в жилом квартале на Высоковольтном проезде?</text:span></text:p>
      <text:p text:style-name="Text_20_body">— Этот вопрос стоит на повестке дня уже 10 лет. Причина — в недобросовестности компании, которая строила жилой комплекс. Дело удалось сдвинуть с мёртвой точки благодаря помощи префекта СВАО Алексея Беляева. Концепцию благоустройства мы разрабатывали вместе с жителями. Люди просили обустроить удобные спортивные и детские площадки, прогулочные аллеи, парковочные места, просторные проезды. Всё это учли.</text:p>
      <text:p text:style-name="Text_20_body"><text:span text:style-name="T3">— Что планируют построить на Северном бульваре, 5-7?</text:span></text:p>
      <text:p text:style-name="Text_20_body">— В этом году должны разработать проект молодёжно-досугового центра. А строить его планируют в 2022- 2023 годах.</text:p>
      <text:p text:style-name="Text_20_body"><text:span text:style-name="T2">Зелени станет больше</text:span></text:p>
      <text:p text:style-name="Text_20_body"><text:line-break/></text:p>
      <text:p text:style-name="Text_20_body">Обустройство зоны отдыха на месте гаражей рядом с жилищным комплексом на улице Римского-Корсакова проведёт частный инвестор. В сквере будут места для отдыха взрослых и детская игровая площадка. На ней уложат покрытие из каучуковой крошки, которое убережёт детей от травм.</text:p>
      <text:p text:style-name="Text_20_body">— Планируем высадить почти 300 кустарников — клёны гиннала и сирень, на газонах — маргаритки и белый клевер, — говорит автор проекта благоустройства Александр Ким.</text:p>
      <text:p text:style-name="Text_20_body">По его словам, обустройство зоны отдыха планируется завершить к концу лета.</text:p>
      <text:p text:style-name="Text_20_body"><text:span text:style-name="T1">На фото: Павел Литовченко; проект благоустройства бульвара Римского-Корсакова</text:span></text:p>
      <text:p text:style-name="Text_20_body"><text:line-break/></text:p>
      <text:p text:style-name="Text_20_body">Адрес страницы: <text:a xlink:type="simple" xlink:href="http://svao.mos.ru/presscenter/news/detail/10044719.html" office:name=""><text:span text:style-name="Definition">http://svao.mos.ru/presscenter/news/detail/10044719.html</text:span></text:a></text:p>
      <text:p text:style-name="Text_20_body"><text:a xlink:type="simple" xlink:href="http://svao.mos.ru" office:name=""><text:span text:style-name="Definition">Префектура Север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19T22:00:48Z</meta:creation-date>
    <dc:date>2023-06-19T22:00:48Z</dc:date>
  </office:meta>
</office:document-meta>
</file>