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лижайшие-два-года-в-свао-капитально-отремонтируют-300-крыш"/>В ближайшие два года в СВАО капитально отремонтируют 300 крыш<text:bookmark-end text:name="в-ближайшие-два-года-в-свао-капитально-отремонтируют-300-крыш"/></text:h>
      <text:p text:style-name="First_20_paragraph">29.06.2021</text:p>
      <text:p text:style-name="Text_20_body"><text:line-break/><text:span text:style-name="T1">По данным Фонда капремонта, с 2021 по 2023 год в округе капитально отремонтируют больше 300 крыш.</text:span></text:p>
      <text:p text:style-name="Text_20_body"><text:span text:style-name="T2">Дом конструировал Лихтенберг</text:span></text:p>
      <text:p text:style-name="Text_20_body">Экскурсию по крыше согласился провести начальник управления по работе с объектами культурного наследия Фонда капремонта Сергей Краснов. Он предложил подняться на кровлю дома 9 на улице Руставели.</text:p>
      <text:p text:style-name="Text_20_body">— Этот дом построили в 1947 году по чертежам известного советского архитектора Якова Лихтенберга. Именно он проектировал станции метро «Кропоткинская» и «Динамо», а также вестибюль станции «Маяковская», — рассказывает Краснов. — Крыша дома металлическая, скатная. У неё непростая форма: скаты разных размеров соединяются между собой во многих местах, — говорит Сергей Краснов.</text:p>
      <text:p text:style-name="Text_20_body"><text:span text:style-name="T2">Защитят от огня, воды и сосулек</text:span></text:p>
      <text:p text:style-name="Text_20_body">На крыше двое рабочих укладывают на кровлю листы металла. Оба — со страховкой. Начальник управления рассказывает, что ремонтируют скатную кровлю не всю сразу, а частями. Сначала на участке в несколько десятков метров снимают металлическое покрытие и обрешётку — деревянный настил, к которому крепится лист металла. Строителям становятся видны стропила и деревянная опора крыши — мауэрлат.</text:p>
      <text:p text:style-name="Text_20_body">— По сути, это фундамент кровли, его укладывают прямо на стену. На опору идёт больше всего нагрузок: ветер, снег, вес стропил, обрешётки и металла. Поэтому мауэрлат часто изнашивается. Однако у крыши дома на Руставели он в достаточно хорошем состоянии, пришлось обновить всего несколько участков, — объясняет Краснов.</text:p>
      <text:p text:style-name="Text_20_body">Далее строители меняют стропила. Все доски обрабатывают антисептиком, чтобы сохранить дерево от гниения и горения при пожаре. Затем рабочие укладывают обрешётку и металлические пластины.</text:p>
      <text:p text:style-name="Text_20_body">На отверстия всегда устанавливают сетку, чтобы туда не пробрались птицы. Одновременно ремонтируют чердак. Меняют окна, утепляют вентиляционные шахты, трубы отопления. На пол обязательно укладывают дополнительный слой утеплителя.</text:p>
      <text:p text:style-name="Text_20_body">— Если утеплитель не ставить, то зимой снег, который остаётся на крыше, начнёт подтаивать, и на карнизе образуются сосульки. А это уже опасно для жизни, — добавляет Сергей Краснов.</text:p>
      <text:p text:style-name="Text_20_body">К слову, закончить ремонт кровли дома на Руставели планируют до конца лета.</text:p>
      <text:p text:style-name="Text_20_body"><text:span text:style-name="T2">Покрытие — в несколько слоёв</text:span></text:p>
      <text:p text:style-name="Text_20_body">В округе есть не только скатные, но и плоские крыши. Начальник управления рассказывает, что такие кровли ремонтируют по-другому.</text:p>
      <text:p text:style-name="Text_20_body">— Самое сложное в ремонте здесь — снять покрытие и уложить новое в несколько слоёв, — уточняет специалист.</text:p>
      <text:p text:style-name="Text_20_body">После окончания работ крышу обязательно проверяют: заливают водой и оставляют на несколько дней. Если протечек нет, значит, работа сделана на совесть.</text:p>
      <text:p text:style-name="Text_20_body"><text:span text:style-name="T1">На фото: закончить ремонт кровли дома 9 на улице Руставели планируют до конца лета/Андрей Дмытрив, газета «Звездный бульвар»</text:span></text:p>
      <text:p text:style-name="Text_20_body"><text:line-break/></text:p>
      <text:p text:style-name="Text_20_body">Адрес страницы: <text:a xlink:type="simple" xlink:href="http://svao.mos.ru/presscenter/news/detail/10064779.html" office:name=""><text:span text:style-name="Definition">http://svao.mos.ru/presscenter/news/detail/10064779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2:18:20Z</meta:creation-date>
    <dc:date>2023-05-14T12:18:20Z</dc:date>
  </office:meta>
</office:document-meta>
</file>