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вао-завершается-обустройство-двух-современных-собачьих-площадок"/>В СВАО завершается обустройство двух современных собачьих площадок<text:bookmark-end text:name="в-свао-завершается-обустройство-двух-современных-собачьих-площадок"/></text:h>
      <text:p text:style-name="First_20_paragraph">10.09.2021</text:p>
      <text:p text:style-name="Text_20_body"><text:line-break/><text:span text:style-name="T1">На Студёном и Анадырском проезде по программе «Мой район» завершается обустройство двух современных площадок для выгула и тренировок четвероногих питомцев.</text:span></text:p>
      <text:p text:style-name="Text_20_body">На площадках разместятся комплексы современных тренажёров и снарядов для дрессировки собак, а также зоны отдыха для самих владельцев животных с теневыми навесами. Кроме того, дог-зоны органично сочетаются с инфраструктурой районов — с пешеходными маршрутами, а также с близлежащими дворами, скверами и парками.</text:p>
      <text:p text:style-name="Text_20_body">Местных жителей пригласили протестировать площадки перед открытием.</text:p>
      <text:p text:style-name="Text_20_body"><text:line-break/></text:p>
      <text:section text:name="player"/>
      <text:h text:style-name="Heading_20_1" text:outline-level="1"><text:bookmark-start text:name="произошла-ошибка."/>Произошла ошибка.<text:bookmark-end text:name="произошла-ошибка."/></text:h>
      <text:p text:style-name="First_20_paragraph"><text:a xlink:type="simple" xlink:href="https://www.youtube.com/watch?v=nvHNMdOyTDE" office:name=""><text:span text:style-name="Definition">Включите JavaScript в браузере или посмотрите видео на странице www.youtube.com</text:span></text:a>.</text:p>
      <text:p text:style-name="Text_20_body"><text:line-break/></text:p>
      <text:p text:style-name="Text_20_body">Адрес страницы: <text:a xlink:type="simple" xlink:href="http://svao.mos.ru/presscenter/news/detail/10245050.html" office:name=""><text:span text:style-name="Definition">http://svao.mos.ru/presscenter/news/detail/10245050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0T01:57:37Z</meta:creation-date>
    <dc:date>2025-03-10T01:57:37Z</dc:date>
  </office:meta>
</office:document-meta>
</file>