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боронной-улице-в-лосинке-благоустроили-сквер"/>На Оборонной улице в Лосинке благоустроили сквер<text:bookmark-end text:name="на-оборонной-улице-в-лосинке-благоустроили-сквер"/></text:h>
      <text:p text:style-name="First_20_paragraph">28.09.2021</text:p>
      <text:p text:style-name="Text_20_body"><text:line-break/><text:span text:style-name="T1">В Лосиноостровском районе, между Оборонной и Мезенской улицами, благоустроили сквер. При работах учли, что здесь часто проводят памятные мероприятия. Об этом сообщили в столичном комплексе городского хозяйства.</text:span></text:p>
      <text:p text:style-name="Text_20_body">Аллею памяти перенесли вглубь сквера, установили стенды для размещения информации о памятных датах. Также здесь оборудовали две детские площадки, ринг для панна-футбола и уличные тренажеры. Появились в сквере и пункты проката самокатов.</text:p>
      <text:p text:style-name="Text_20_body">Кроме этого, в зеленой зоне установили 100 фонарей, высадили 70 деревьев и более 400 кустарников, разбили цветники и газоны. В сквере сделали удобную систему навигации, а тропинки адаптировали для маломобильных горожан.</text:p>
      <text:p text:style-name="Text_20_body"><text:span text:style-name="T1">Фото: mos.ru</text:span>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svao.mos.ru/presscenter/news/detail/10281415.html" office:name=""><text:span text:style-name="Definition">http://svao.mos.ru/presscenter/news/detail/10281415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01:13:41Z</meta:creation-date>
    <dc:date>2023-07-17T01:13:41Z</dc:date>
  </office:meta>
</office:document-meta>
</file>