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концу-года-в-бибиреве-планируют-построить-фок"/>К концу года в Бибиреве планируют построить ФОК<text:bookmark-end text:name="к-концу-года-в-бибиреве-планируют-построить-фок"/></text:h>
      <text:p text:style-name="First_20_paragraph">24.05.2023</text:p>
      <text:p text:style-name="Text_20_body">Программа комплексного развития районов позволяет улучшить качество жизни в самых отдалённых уголках столицы. На своём сайте www.sobyanin.ru мэр Москвы Сергей Собянин рассказал, что уже сделано и что предстоит сделать для создания качественной городской среды в Алтуфьевском районе, в Бибиреве и Лианозове.</text:p>
      <text:p text:style-name="Text_20_body"><text:span text:style-name="T1">Метро тянется на север</text:span></text:p>
      <text:p text:style-name="Text_20_body">В трёх районах, расположенных вдоль Алтуфьевского шоссе, проживают 300 тысяч москвичей. За последние годы удалось существенно улучшить их транспортное обслуживание. Так, в 2019 году сюда пришло наземное метро. На электрички МЦД-1 можно сесть на станциях Бескудниково, Лианозово и Марк.</text:p>
      <text:p text:style-name="Text_20_body">Сейчас строится станция «Лианозово» Люблинско-Дмитровской линии подземки, завершить работы планируют до конца года. Она станет основой для транспортно-пересадочного узла, где пассажиры смогут пересесть с метро на МЦД и автобусы.</text:p>
      <text:p text:style-name="Text_20_body">Кроме того, транспортная ситуация улучшилась после реконструкции Лианозовского проезда, Новодачного шоссе, Череповецкой улицы, развязок МКАД с Дмитровским и Осташковским шоссе. А до конца года завершится и модернизация Алтуфьевской развязки.</text:p>
      <text:p text:style-name="Text_20_body"><text:span text:style-name="T1">Облагородят три пруда</text:span></text:p>
      <text:p text:style-name="Text_20_body">Многое сделано и в области благоустройства. В Бибиреве появился оригинальный парк Света со светящимися фигурами и скульптурой «Семейство бобров», на Угличской улице — пешеходная зона «Лианозовский променад», а между улицами Мелеховской, Лескова и Белозерской благоустроен сквер.</text:p>
      <text:p text:style-name="Text_20_body">В порядок привели этнографическую деревню «Бибирево»: установили новые детские игровые комплексы, обустроили спортплощадки и поля для мини-футбола, отремонтировали настил сцены, а над ней сделали навес. После благоустройства стало удобнее гулять в Алтуфьевском заказнике.</text:p>
      <text:p text:style-name="Text_20_body">«Уютная зона отдыха появилась рядом с прудом у кинотеатра «Марс». Водоём почистили, укрепили берег», — напомнил мэр.</text:p>
      <text:p text:style-name="Text_20_body">По его словам, в этом году городские службы проведут реабилитацию Алтуфьевского и двух Лианозовских прудов.</text:p>
      <text:p text:style-name="Text_20_body"><text:span text:style-name="T1">Социальная сфера</text:span></text:p>
      <text:p text:style-name="Text_20_body">«Особое внимание уделяем созданию необходимых условий для того, чтобы хорошо учить и лечить», — подчеркнул мэр.</text:p>
      <text:p text:style-name="Text_20_body">На улице Корнейчука был построен детский сад с бассейном, на Белозерской — школьный корпус, на Угличской — капитально отремонтировали детсад.</text:p>
      <text:p text:style-name="Text_20_body">На Псковской улице построено здание, в котором размещены филиал №5 детской поликлиники №125 и филиал №5 диагностического центра №5. Несколько поликлиник включено в городскую программу комплексной реконструкции. Уже обновили филиалы детской поликлиники №125 на улице Лескова и Новгородской, а также филиалы диагностического центра №5 на Инженерной и на улице Корнейчука. В текущем году планируют завершить реконструкцию главного корпуса этого центра на Абрамцевской улице и филиала на Шенкурском проезде.</text:p>
      <text:p text:style-name="Text_20_body">В Бибиреве (ул. Пришвина, 12, корп. 2) и в Алтуфьевском районе (Путевой пр., 20, корп. 2) открыли центры московского долголетия, где работают десятки кружков и секций. Аналогичный центр планируют открыть в Лианозове (Алтуфьевское ш., 91б).</text:p>
      <text:p text:style-name="Text_20_body">Мэр добавил, что культурное пространство районов обогатил общественный центр, построенный на месте бывшего кинотеатра «Будапешт».</text:p>
      <text:p text:style-name="Text_20_body"><text:span text:style-name="T1">Для занятий спортом</text:span></text:p>
      <text:p text:style-name="Text_20_body">По программе «Мой район» были обновлены школьные стадионы, которые во внеурочное время доступны всем жителям. Например, стадион у школы №1430 (Алтуфьевское ш., 97, корп. 3).</text:p>
      <text:p text:style-name="Text_20_body">На Инженерной улице открылся легкоатлетический манеж, на улице Лескова построен корпус с бассейном для училища олимпийского резерва №4 им. Гомельского, на этой же улице обустроен роллердром, а на Вологодском проезде — современный каток. К концу этого года планируют достроить ФОК с бассейнами и тренажёрным залом на Алтуфьевском ш., вл. 100.</text:p>
      <text:p text:style-name="Text_20_body"><text:span text:style-name="T1">Как идёт реновация</text:span></text:p>
      <text:p text:style-name="Text_20_body">В районах Алтуфьевский, Бибирево и Лианозово в программе реновации участвуют 10 тысяч жителей 57 домов. Выбраны четыре стартовые площадки. А на Илимской ул., 7, в Лианозове уже построен новый дом, в него переезжают новосёлы.</text:p>
      <text:p text:style-name="Text_20_body"><text:span text:style-name="T2">Фото: М. Денисова. Пресс-служба мэра и Правительства Москвы</text:span></text:p>
      <text:p text:style-name="Text_20_body"><text:line-break/></text:p>
      <text:p text:style-name="Text_20_body">Адрес страницы: <text:a xlink:type="simple" xlink:href="http://svao.mos.ru/presscenter/news/detail/11605779.html" office:name=""><text:span text:style-name="Definition">http://svao.mos.ru/presscenter/news/detail/11605779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2:46:49Z</meta:creation-date>
    <dc:date>2023-08-09T02:46:49Z</dc:date>
  </office:meta>
</office:document-meta>
</file>