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асток-метро-селигерская-физтех-будет-открыт-в-2023-году"/>Участок метро «Селигерская» – «Физтех» будет открыт в 2023 году<text:bookmark-end text:name="участок-метро-селигерская-физтех-будет-открыт-в-2023-году"/></text:h>
      <text:p text:style-name="First_20_paragraph">28.06.2023</text:p>
      <text:p text:style-name="Text_20_body">Запуск участка от станции «Селигерская» до «Физтеха» Люблинско-Дмитровской линии столичного метро планируется в 2023 году. Об этом сообщил мэр Москвы Сергей Собянин в ходе осмотра одной из трех строящихся на участке станций «Лианозово».</text:p>
      <text:p text:style-name="Text_20_body">«Остались считанные месяцы до запуска продления Люблинско-Дмитровской ветки метро от «Селигерской» до «Физтеха». На всех трех станциях активно ведутся работы. Помимо станции «Лианозово» рядом строится новая станция МЦД-1. Очень важный транспортный узел здесь получается, который обеспечивает транспортную доступность сразу несколько районов Москвы и Подмосковья», – сказал Собянин.</text:p>
      <text:p text:style-name="Text_20_body">Генеральный директор компании-подрядчика АО «Мосметрострой» Сергей Жуков доложил мэру, что общая готовность участка от станции «Селигерская» до станции «Физтех» составляет около 60%.</text:p>
      <text:p text:style-name="Text_20_body">«Общая средняя готовность – порядка 60%, общие строительные работы выполнены, приступили к отделочным работам, занимаемся инженерными системами», – сказал Жуков.</text:p>
      <text:p text:style-name="Text_20_body">Также мэр указал на необходимость обеспечить жилой район, находящийся рядом со станцией метро и одноименной станцией МЦД-1 «Лианозово», подземным переходом, чтобы обеспечить шаговую доступность к транспортным объектам и создать комфортную пересадку между станциями.</text:p>
      <text:p text:style-name="Text_20_body">«До конца года подземный переход надо сделать», – поручил Собянин.</text:p>
      <text:p text:style-name="Text_20_body">Как сообщается в материалах пресс-службы мэра и правительства Москвы, строительство участка было начато в 2019 году. Его длина – 5,8 км. Он пройдет вдоль Дмитровского шоссе. В его составе будут открыты три станции: «Яхромская» – у пересечения Дмитровского шоссе и ул. 800-летия Москвы; «Лианозово» – на пересечении Дмитровского шоссе и ул. Дубнинская; «Физтех» – севернее бульвара Академика Ландау. Новые станции Люблинско-Дмитровской линии метро улучшат транспортное обслуживание около 500 тыс. человек.</text:p>
      <text:p text:style-name="Text_20_body">Строящаяся станция «Лианозово» мелкого заложения будет с двумя вестибюлями, выходящими к Дмитровскому шоссе и ул. Дубнинская. В пешей доступности от будущей станции метро находятся жилые кварталы районов Лианозово, Восточного Дегунино и Дмитровского района – порядка 30 тыс. жителей получат станцию метро рядом с домом. В настоящее время ведутся архитектурно-отделочные работы и устройство инженерных систем. Готовность станции составляет 76%.</text:p>
      <text:p text:style-name="Text_20_body">Новая станция «Лианозово» станет частью транспортно-пересадочного узла, обеспечивающего пересадку между Люблинско-Дмитровской линией метро, МЦД-1 и наземным общественным транспортом. Для этого ж/д станцию «Лианозово» планируется перенести на 350 м в сторону Московской области со строительством двух новых пассажирских платформ и двух подземных вестибюлей. Северный вестибюль будет интегрирован с входом на станцию метро и строящимся пешеходным переходом через Лианозовский проезд. Южный вестибюль будет интегрирован с подземным пешеходным переходом через Лианозовский проезд, открытым в мае 2020 года, и строящимся подземным пешеходным переходом через ул. Дубнинская. В результате пересадка между станциями метро и МЦД займет всего две-три минуты.</text:p>
      <text:p text:style-name="Text_20_body">Реконструкция ж/д станции «Лианозово» должна быть завершена одновременно с открытием новой станции метро, а строительство ТПУ «Лианозово» планируется завершить в 2024 году.</text:p>
      <text:p text:style-name="Text_20_body"><text:span text:style-name="T1">Мэр Москвы Сергей Собянин побывал сегодня на одной из трех строящихся на участке станций «Лианозово». Фото: ТГ-канал Мэр Москвы Сергей Собянин</text:span></text:p>
      <text:p text:style-name="Text_20_body"><text:line-break/></text:p>
      <text:p text:style-name="Text_20_body">Адрес страницы: <text:a xlink:type="simple" xlink:href="http://svao.mos.ru/presscenter/news/detail/11682243.html" office:name=""><text:span text:style-name="Definition">http://svao.mos.ru/presscenter/news/detail/11682243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7:29:16Z</meta:creation-date>
    <dc:date>2023-06-28T07:29:16Z</dc:date>
  </office:meta>
</office:document-meta>
</file>