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fo:font-weight="bold" style:font-style-asian="italic" style:font-style-complex="italic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на-спортплощадке-на-уржумской-станет-светлей-в-вечернее-время"/>На спортплощадке на Уржумской станет светлей в вечернее время<text:bookmark-end text:name="на-спортплощадке-на-уржумской-станет-светлей-в-вечернее-время"/></text:h>
      <text:p text:style-name="First_20_paragraph">17.11.2020</text:p>
      <text:p text:style-name="Text_20_body"><text:span text:style-name="T1">На спортплощадке на Уржумской, 5к2 станет светлее в темное время суток. Об этом сообщили в центре спортивного и творческого развития «Радуга-Свиблово». Его директор Дмитрий Куприянов принял участие в обходе, в рамках которого он вместе с главой управы района Свиблово Андрианом Кучмой и директором «Жилищника» проинспектировал дворы на Уржумской.</text:span></text:p>
      <text:p text:style-name="Text_20_body">В числе других объектов они осмотрели спортплощадку на Уржумской, 5к2, которая пользуется большой популярностью у спортсменов, а педагоги центра проводят на ней тренировки.</text:p>
      <text:p text:style-name="Text_20_body">«Площадка очень популярная. Спортсмены попросили настроить освещение: развернуть пару фонарей, чтобы лучше освещать центр площадки. Это сделает тренировки по вечерам комфортнее», — сообщил Куприянов.</text:p>
      <text:p text:style-name="Text_20_body">Глава управы дал поручение обратиться в «ОЭК» для отладки освещения на площадке.</text:p>
      <text:p text:style-name="Text_20_body"><text:span text:style-name="T1">Фото: Артур Новосильцев, газета «Звездный бульвар»</text:span></text:p>
      <text:p text:style-name="Text_20_body"><text:line-break/></text:p>
      <text:p text:style-name="Text_20_body">Адрес страницы: <text:a xlink:type="simple" xlink:href="http://svao.mos.ru/presscenter/news/detail/9433537.html" office:name=""><text:span text:style-name="Definition">http://svao.mos.ru/presscenter/news/detail/9433537.html</text:span></text:a></text:p>
      <text:p text:style-name="Text_20_body"><text:a xlink:type="simple" xlink:href="http://svao.mos.ru" office:name=""><text:span text:style-name="Definition">Префектура Северо-Восточ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6-19T11:58:57Z</meta:creation-date>
    <dc:date>2023-06-19T11:58:57Z</dc:date>
  </office:meta>
</office:document-meta>
</file>