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рядчика-обяжут-устранить-повреждение-бордюра-на-череповецкой-улице"/>Подрядчика обяжут устранить повреждение бордюра на Череповецкой улице<text:bookmark-end text:name="подрядчика-обяжут-устранить-повреждение-бордюра-на-череповецкой-улице"/></text:h>
      <text:p text:style-name="First_20_paragraph">01.12.2020</text:p>
      <text:p text:style-name="Text_20_body"><text:span text:style-name="T1">Подрядную организацию, выполнившую ремонт асфальтобетонного покрытия и замену бортового камня у дома 6 на Череповецкой улице, обяжут устранить трещину, возникшую в относительно новом бордюре. Об этом сообщили в управе района Лианозово.</text:span></text:p>
      <text:p text:style-name="Text_20_body">– Балансодержателем территории, ГБУ «Жилищник района Лианозово», в адрес подрядной организации, выполнявшей работы по ремонту асфальтобетонного покрытия и замене бортового камня, направлено обращение о необходимости устранения данного нарушения в рамках гарантийных обязательств, – сообщили в управе района Лианозово.</text:p>
      <text:p text:style-name="Text_20_body">Также в управе поблагодарили местных жителей за оперативный сигнал об обнаруженном дефекте.</text:p>
      <text:p text:style-name="Text_20_body"><text:span text:style-name="T1">Фото: Ярослав Чингаев, архив газеты «Звездный бульвар»</text:span></text:p>
      <text:p text:style-name="Text_20_body"><text:line-break/></text:p>
      <text:p text:style-name="Text_20_body">Адрес страницы: <text:a xlink:type="simple" xlink:href="http://svao.mos.ru/presscenter/news/detail/9486990.html" office:name=""><text:span text:style-name="Definition">http://svao.mos.ru/presscenter/news/detail/9486990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3T06:07:19Z</meta:creation-date>
    <dc:date>2023-07-23T06:07:19Z</dc:date>
  </office:meta>
</office:document-meta>
</file>