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устройство-межшкольного-стадиона-на-ясном-проезде-будет-комплексным"/>Благоустройство межшкольного стадиона на Ясном проезде будет комплексным<text:bookmark-end text:name="благоустройство-межшкольного-стадиона-на-ясном-проезде-будет-комплексным"/></text:h>
      <text:p text:style-name="First_20_paragraph">09.03.2021</text:p>
      <text:p text:style-name="Text_20_body"><text:line-break/><text:span text:style-name="T1">В ходе запланированного благоустройства межшкольного стадиона на Ясном проезде появятся современное футбольное поле, волейбольная и баскетбольная площадки, беговые дорожки, площадка для сдачи норм ГТО.</text:span></text:p>
      <text:p text:style-name="Text_20_body">Кроме того, будут благоустроены прилегающие школьные территории и дворы.</text:p>
      <text:p text:style-name="Text_20_body">Посещать стадион смогут как ученики расположенных рядом школ, так и жители района.</text:p>
      <text:p text:style-name="Text_20_body">Префект поручил проектировщикам и главе управы района Олегу Голембе с учётом пожеланий жителей организовать удобные пешеходные маршруты. Так, сейчас одна из дорожек напоминает зигзаг, ходить по ней неудобно. Вдоль дорожек нужно поставить лавочки, добавить освещение.</text:p>
      <text:p text:style-name="Text_20_body">— Межшкольный стадион на Ясном проезде — значимый для района спортивный объект. Здесь жители целыми семьями смогут проводить свободное время и заниматься спортом. Важно, чтобы здесь было всё необходимое для комфортного отдыха, — подчеркнул глава округа.</text:p>
      <text:p text:style-name="Text_20_body"><text:span text:style-name="T1">Фото: Ольга Чумаченко, газета «Звездный бульвар»</text:span></text:p>
      <text:p text:style-name="Text_20_body"><text:line-break/></text:p>
      <text:p text:style-name="Text_20_body">Адрес страницы: <text:a xlink:type="simple" xlink:href="http://svao.mos.ru/presscenter/news/detail/9765760.html" office:name=""><text:span text:style-name="Definition">http://svao.mos.ru/presscenter/news/detail/9765760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8:40:29Z</meta:creation-date>
    <dc:date>2023-08-09T08:40:29Z</dc:date>
  </office:meta>
</office:document-meta>
</file>