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оверить-подлинность-паспорта-гражданина-рф"/>КАК ПРОВЕРИТЬ ПОДЛИННОСТЬ ПАСПОРТА ГРАЖДАНИНА РФ?<text:bookmark-end text:name="как-проверить-подлинность-паспорта-гражданина-рф"/></text:h>
      <text:p text:style-name="First_20_paragraph">15.09.2017</text:p>
      <text:p text:style-name="Text_20_body"><text:span text:style-name="T1">Признаки подлинности паспорта</text:span></text:p>
      <text:p text:style-name="Text_20_body">Согласно <text:a xlink:type="simple" xlink:href="consultantplus://offline/ref=5E0F9F328CB9726EFDDE03AAC2F6650757EF412742415729ED0917DEAFF0BF90D1D20492FF829632OBR6M" office:name=""><text:span text:style-name="Definition">п. 2</text:span></text:a> Описания бланка паспорта гражданина Российской Федерации, утвержденного Постановлением Правительства от 08.07.1997 г. № 828, подлинный паспорт должен соответствовать, в частности, следующим признакам:</text:p>
      <text:p text:style-name="Text_20_body">1) бланк паспорта должен быть сшит по всей длине корешка двухцветной нитью с пунктирным свечением в ультрафиолетовом излучении;</text:p>
      <text:p text:style-name="Text_20_body">2) бланк паспорта изготавливается с использованием специальной бумаги, содержащей три вида защитных волокон;</text:p>
      <text:p text:style-name="Text_20_body">3) внутренние страницы бланка паспорта имеют видимое на просвет изображение общего водяного знака, содержащего при рассмотрении в проходящем свете объемные начертания букв "РФ";</text:p>
      <text:p text:style-name="Text_20_body">4) в бумагу 19-й и 20-й страниц бланка паспорта введена защитная металлизированная нить, меняющая цвет в зависимости от угла зрения, при этом отдельные участки нити видны на поверхности 19-й страницы;</text:p>
      <text:p text:style-name="Text_20_body">5) на 5, 7, 9, 11, 13, 15 и 19-й страницах напечатано выполненное стилизованными буквами в орнаментальном оформлении слово "Россия";</text:p>
      <text:p text:style-name="Text_20_body">6) соответствовать иным признакам, в том числе иметь правильную нумерацию бланка паспорта и ее расположение, обложку и рисунок и т.д.</text:p>
      <text:p text:style-name="Text_20_body">Кроме того, в бланке паспорта могут быть применены специально разработанные вшиваемые или вкладываемые элементы, предназначенные для повышения сохранности вносимых записей или для защиты бланка и произведенных в нем записей от подделок.</text:p>
      <text:p text:style-name="Text_20_body">Приведенный перечень оснований для проверки подлинности паспорта не является исчерпывающим.</text:p>
      <text:p text:style-name="Text_20_body">При проверке подлинности паспорта нужно учитывать основания признания паспорта недействительным и признаки, которым должен соответствовать подлинный паспорт.</text:p>
      <text:p text:style-name="Text_20_body">В соответствии с п. 2 Положения об организации деятельности территориальных органов ФМС России по изъятию паспортов граждан Российской Федерации, удостоверяющих личность граждан Российской Федерации на территории Российской Федерации, и предоставлению информации о паспортах граждан Российской Федерации удостоверяющих личность граждан Российской Федерации на территории Российской Федерации, п. 6 Положения о паспорте гражданина Российской Федерации, утвержденного постановлением Правительства РФ от 08.07.1997 г. № 828, паспорт признается недействительным и подлежит изъятию в случае, если он:</text:p>
      <text:p text:style-name="Text_20_body">- оформлен на основании недостоверных сведений, указанных заявителем;</text:p>
      <text:p text:style-name="Text_20_body">- оформлен на основании поддельных документов, представленных заявителем для выдачи или замены паспорта;</text:p>
      <text:p text:style-name="Text_20_body">- выдан лицу, в отношении которого установлен факт отсутствия гражданства РФ;</text:p>
      <text:p text:style-name="Text_20_body">- выдан лицу, в отношении которого уполномоченный орган отменил решение о приобретении гражданства РФ на основании судебного постановления об установлении факта использования подложных документов или сообщения заведомо ложных сведений при приобретении гражданства РФ;</text:p>
      <text:p text:style-name="Text_20_body">- выдан лицу у которого уже имеется действительный паспорт;</text:p>
      <text:p text:style-name="Text_20_body">- содержит сведения, отметки или записи, не предусмотренные НПА (например, отметки о пересечении государственной границы).</text:p>
      <text:p text:style-name="Text_20_body">Кроме того, не установлены нормативно, но применяются на практике, в частности для решения вопроса о привлечении к административной ответственности по <text:a xlink:type="simple" xlink:href="consultantplus://offline/ref=5E0F9F328CB9726EFDDE03AAC2F6650757ED472444465729ED0917DEAFF0BF90D1D20497F78AO9R7M" office:name=""><text:span text:style-name="Definition">ст. 19.15</text:span></text:a> КоАП РФ, следующие основания для признания паспорта недействительным (<text:a xlink:type="simple" xlink:href="consultantplus://offline/ref=5E0F9F328CB9726EFDDE03AAC2F6650757EF412742415729ED0917DEAFF0BF90D1D20492FF829732OBRBM" office:name=""><text:span text:style-name="Definition">п. п. 7</text:span></text:a>, <text:a xlink:type="simple" xlink:href="consultantplus://offline/ref=5E0F9F328CB9726EFDDE03AAC2F6650757EF412742415729ED0917DEAFF0BF90D1D20492FF829730OBREM" office:name=""><text:span text:style-name="Definition">12</text:span></text:a>, <text:a xlink:type="simple" xlink:href="consultantplus://offline/ref=5E0F9F328CB9726EFDDE03AAC2F6650757EF412742415729ED0917DEAFF0BF90D1D20492FF829731OBR9M" office:name=""><text:span text:style-name="Definition">15</text:span></text:a> Положения о паспорте гражданина Российской Федерации, утвержденного постановлением Правительства РФ от 08.07.1997 г. № 828):</text:p>
      <text:p text:style-name="Text_20_body">1) истечение срока действия паспорта в связи с достижением гражданином возраста, по наступлению которого паспорт подлежит замене;</text:p>
      <text:p text:style-name="Text_20_body">2) изменение гражданином Ф.И.О. и необращение в установленный срок за заменой паспорта.</text:p>
      <text:p text:style-name="Text_20_body"><text:line-break/></text:p>
      <text:p text:style-name="Text_20_body">Адрес страницы: <text:a xlink:type="simple" xlink:href="http://svao.mos.ru/the-rule-of-law-and-safety/question-answer/detail/6860261.html" office:name=""><text:span text:style-name="Definition">http://svao.mos.ru/the-rule-of-law-and-safety/question-answer/detail/6860261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2:32:57Z</meta:creation-date>
    <dc:date>2023-08-08T22:32:57Z</dc:date>
  </office:meta>
</office:document-meta>
</file>