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в-случае-пропажи-человека"/>Что делать в случае пропажи человека?<text:bookmark-end text:name="что-делать-в-случае-пропажи-человека"/></text:h>
      <text:p text:style-name="First_20_paragraph">15.09.2017</text:p>
      <text:p text:style-name="Text_20_body">В случае если у вас пропал близкий человек, вам необходимо обратиться в территориальный орган МВД России по месту жительства либо в Бюро регистрации несчастных случаев.</text:p>
      <text:p text:style-name="Text_20_body">Информация о безвестном исчезновении человека может быть передана в полицию и по телефону. Оператор дежурной смены по телефону 102 обязан принять сообщение или по просьбе звонящего назвать телефон дежурной части ближайшего территориального органа МВД России.</text:p>
      <text:p text:style-name="Text_20_body">Дежурным категорически запрещено отказывать в приеме заявлений об исчезновении человека – независимо от продолжительности его отсутствия и места предполагаемого исчезновения.</text:p>
      <text:p text:style-name="Text_20_body"><text:span text:style-name="T1">Человеку, заявляющему о пропаже родственника, необходимо:</text:span></text:p>
      <text:p text:style-name="Text_20_body">- при себе иметь документы, удостоверяющие личность, и документы, содержащие сведения о пропавшем человеке;</text:p>
      <text:p text:style-name="Text_20_body">- вспомнить особые приметы пропавшего человека (наличие и расположение шрамов, родимых пятен, татуировок, физических недостатков, травм, могущих вызвать потерю памяти), сведения о зубном аппарате (отсутствие зубов, наличие вставных зубов, съемных протезов), наличие тех или иных хронических заболеваний. Желательно знать, в какой поликлинике и у какого стоматолога лечился пропавший;</text:p>
      <text:p text:style-name="Text_20_body">- вспомнить приметы одежды (верхней, белья, наличие признаков, по которым вы точно можете ее опознать), приметы вещей, которые находились у пропавшего человека (сумка, портфель, зонт, очки, бумажник, ключи, часы, телефон, документы, удостоверяющие личность, и др.).</text:p>
      <text:p text:style-name="Text_20_body">Желательно располагать информацией о круге общения пропавшего человека, о характере взаимоотношений и особенно – о наличии конфликтных ситуаций, долговых обязательств, фактах невозвращения денежных средств, распоряжения недвижимостью, ведущихся споров по установлению права собственности.</text:p>
      <text:p text:style-name="Text_20_body">Рекомендуется носить при себе документы, удостоверяющие личность. Это помогает установить личность человека и помочь ему, например, в таких ситуациях как, потеря памяти или потеря сознания.</text:p>
      <text:p text:style-name="Text_20_body">Также рекомендуем интересоваться кругом знакомых своих близких, их местом жительства, телефонами. Постоянно обучайте детей поведению в нестандартных ситуациях, запрещайте встречаться с малознакомыми людьми.</text:p>
      <text:p text:style-name="Text_20_body">Объясните родственникам, особенно несовершеннолетним, почему вы всегда хотите знать, куда, с кем, каким маршрутом и по какому вопросу они направились. Такие вопросы помогают знать, где и кого искать в случае неприятностей.</text:p>
      <text:p text:style-name="Text_20_body"><text:line-break/></text:p>
      <text:p text:style-name="Text_20_body">Адрес страницы: <text:a xlink:type="simple" xlink:href="http://svao.mos.ru/the-rule-of-law-and-safety/question-answer/detail/6860264.html" office:name=""><text:span text:style-name="Definition">http://svao.mos.ru/the-rule-of-law-and-safety/question-answer/detail/6860264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0:01:20Z</meta:creation-date>
    <dc:date>2023-06-07T10:01:20Z</dc:date>
  </office:meta>
</office:document-meta>
</file>