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му-положена-бесплатная-юридическая-помощь"/>Кому положена бесплатная юридическая помощь?<text:bookmark-end text:name="кому-положена-бесплатная-юридическая-помощь"/></text:h>
      <text:p text:style-name="First_20_paragraph">27.06.2018</text:p>
      <text:p text:style-name="Text_20_body">В соответствии с Федеральным законом от 21 ноября 2011 года №324-ФЗ «О бесплатной юридической помощи в Российской Федерации», наорганы внутренних дел возложена обязанность по оказанию бесплатной юридической помощи.</text:p>
      <text:p text:style-name="Text_20_body">1. <text:span text:style-name="T1">Виды бесплатной юридической помощи.</text:span></text:p>
      <text:p text:style-name="Text_20_body">Бесплатная юридическая помощь оказывается в виде:</text:p>
      <text:p text:style-name="Text_20_body">1) правового консультирования в устной и письменной форме;</text:p>
      <text:p text:style-name="Text_20_body">2) составления заявлений, жалоб, ходатайств и других документов правового характера;</text:p>
      <text:p text:style-name="Text_20_body">3) представления интересов гражданина в судах, государственных и муниципальных органах, организациях в случаях и в порядке, которые установлены настоящим Федеральным законом, другими федеральными законами и законами субъектов Российской Федерации.</text:p>
      <text:p text:style-name="Text_20_body">2. <text:span text:style-name="T1">Квалификационные требования к лицам, оказывающим бесплатную юридическую помощь:</text:span></text:p>
      <text:p text:style-name="Text_20_body">Все виды бесплатной юридической помощи, предусмотренные <text:a xlink:type="simple" xlink:href="https://зао.мск.мвд.рф/dL/%D0%BF%D1%80%D0%B0%D0%B2%D0%BE%D0%B2%D0%BE%D0%B5-%D0%B8%D0%BD%D1%84%D0%BE%D1%80%D0%BC%D0%B8%D1%80%D0%BE%D0%B2%D0%B0%D0%BD%D0%B8%D0%B5/%D0%BA%D0%BE%D0%BD%D1%81%D1%83%D0%BB%D1%8C%D1%82%D0%B0%D1%86%D0%B8%D1%8F-%D1%8E%D1%80%D0%B8%D1%81%D1%82%D0%B0#sub_6" office:name=""><text:span text:style-name="Definition">статьей6</text:span></text:a>Федерального закона от 21.11.2011 №324-ФЗ «О бесплатной юридической помощи в Российской Федерации» (далее – «ФЗ-324»), могут оказывать лица, имеющие высшее юридическое образование, если иное не предусмотрено федеральными законами.</text:p>
      <text:p text:style-name="Text_20_body">3. Федеральные органы исполнительной власти и подведомственные им учреждения, органы исполнительной власти субъектов Российской Федерации и подведомственные им учреждения, органы управления государственных внебюджетных фондов (далее – «Федеральные органы») оказывают гражданам бесплатную юридическую помощь в виде правового консультирования в устной и письменной форме по вопросам, относящимся к их компетенции, в порядке, установленном законодательством Российской Федерации для рассмотрения обращений граждан.</text:p>
      <text:p text:style-name="Text_20_body">Федеральные органы оказывают бесплатную юридическую помощь гражданам, нуждающимся в социальной поддержке и социальной защите, в виде составления заявлений, жалоб, ходатайств и других документов правового характера и представляют интересы гражданина в судах, государственных и муниципальных органах, организациях.</text:p>
      <text:p text:style-name="Text_20_body">4. <text:span text:style-name="T1">Категории граждан, имеющих право на получение бесплатной юридической помощи в рамках государственной системы бесплатной юридической помощи, и случаи оказания такой помощи:</text:span></text:p>
      <text:p text:style-name="Text_20_body">Право на получение всех видов бесплатной юридической помощи, предусмотренных <text:a xlink:type="simple" xlink:href="https://зао.мск.мвд.рф/dL/%D0%BF%D1%80%D0%B0%D0%B2%D0%BE%D0%B2%D0%BE%D0%B5-%D0%B8%D0%BD%D1%84%D0%BE%D1%80%D0%BC%D0%B8%D1%80%D0%BE%D0%B2%D0%B0%D0%BD%D0%B8%D0%B5/%D0%BA%D0%BE%D0%BD%D1%81%D1%83%D0%BB%D1%8C%D1%82%D0%B0%D1%86%D0%B8%D1%8F-%D1%8E%D1%80%D0%B8%D1%81%D1%82%D0%B0#sub_6" office:name=""><text:span text:style-name="Definition">статьей 6</text:span></text:a> ФЗ-324, в рамках государственной системы бесплатной юридической помощи имеют следующие категории граждан:</text:p>
      <text:p text:style-name="Text_20_body">1) граждане, среднедушевой доход семей которых ниже величины прожиточного минимума, установленного в субъекте Российской Федерации в соответствии с законодательством Российской Федерации, либо одиноко проживающие граждане, доходы которых ниже величины прожиточного минимума (далее - малоимущие граждане);</text:p>
      <text:p text:style-name="Text_20_body">2) инвалиды I и II группы;</text:p>
      <text:p text:style-name="Text_20_body">3) ветераны Великой Отечественной войны, Герои Российской Федерации, Герои Советского Союза, Герои Социалистического Труда, Герои Труда Российской Федерации;</text:p>
      <text:p text:style-name="Text_20_body">4) дети-инвалиды, дети-сироты, дети, оставшиеся без попечения родителей, лица из числа детей-сирот и детей, оставшихся без попечения родителей, а также их законные представители и представители, если они обращаются за оказанием бесплатной юридической помощи по вопросам, связанным с обеспечением и защитой прав и законных интересов таких детей;</text:p>
      <text:p text:style-name="Text_20_body">4.1) лица, желающие принять на воспитание в свою семью ребенка, оставшегося без попечения родителей, если они обращаются за оказанием бесплатной юридической помощи по вопросам, связанным с устройством ребенка на воспитание в семью;</text:p>
      <text:p text:style-name="Text_20_body">4.2) усыновители, если они обращаются за оказанием бесплатной юридической помощи по вопросам, связанным с обеспечением и защитой прав и законных интересов усыновленных детей;</text:p>
      <text:p text:style-name="Text_20_body">5) граждане, имеющие право на бесплатную юридическую помощь в соответствии с Федеральным законом от 2 августа 1995 года N 122-ФЗ "О социальном обслуживании граждан пожилого возраста и инвалидов";</text:p>
      <text:p text:style-name="Text_20_body">6) несовершеннолетние, содержащиеся в учреждениях системы профилактики безнадзорности и правонарушений несовершеннолетних, и несовершеннолетние, отбывающие наказание в местах лишения свободы, а также их законные представители и представители, если они обращаются за оказанием бесплатной юридической помощи по вопросам, связанным с обеспечением и защитой прав и законных интересов таких несовершеннолетних (за исключением вопросов, связанных с оказанием юридической помощи в уголовном судопроизводстве);</text:p>
      <text:p text:style-name="Text_20_body">7) граждане, имеющие право на бесплатную юридическую помощь в соответствии с Законом Российской Федерации от 2 июля 1992 года N 3185-I "О психиатрической помощи и гарантиях прав граждан при ее оказании";</text:p>
      <text:p text:style-name="Text_20_body">8) граждане, признанные судом недееспособными, а также их законные представители, если они обращаются за оказанием бесплатной юридической помощи по вопросам, связанным с обеспечением и защитой прав и законных интересов таких граждан;</text:p>
      <text:p text:style-name="Text_20_body">8.1) граждане, пострадавшие в результате чрезвычайной ситуации:</text:p>
      <text:p text:style-name="Text_20_body">а) супруг (супруга), состоявший (состоявшая) в зарегистрированном браке с погибшим (умершим) на день гибели (смерти) в результате чрезвычайной ситуации;</text:p>
      <text:p text:style-name="Text_20_body">б) дети погибшего (умершего) в результате чрезвычайной ситуации;</text:p>
      <text:p text:style-name="Text_20_body">в) родители погибшего (умершего) в результате чрезвычайной ситуации;</text:p>
      <text:p text:style-name="Text_20_body">г) лица, находившиеся на полном содержании погибшего (умершего) в результате чрезвычайной ситуации или получавшие от него помощь, которая была для них постоянным и основным источником средств к существованию, а также иные лица, признанные иждивенцами в порядке, установленном законодательством Российской Федерации;</text:p>
      <text:p text:style-name="Text_20_body">д) граждане, здоровью которых причинен вред в результате чрезвычайной ситуации;</text:p>
      <text:p text:style-name="Text_20_body">е) граждане, лишившиеся жилого помещения либо утратившие полностью или частично иное имущество либо документы в результате чрезвычайной ситуации;</text:p>
      <text:p text:style-name="Text_20_body">9) граждане, которым право на получение бесплатной юридической помощи в рамках государственной системы бесплатной юридической помощи предоставлено в соответствии с иными федеральными законами и законами субъектов Российской Федерации.</text:p>
      <text:p text:style-name="Text_20_body">5. <text:span text:style-name="T1">Оказание бесплатной юридической помощи в рамках государственной системы бесплатной юридической помощи.</text:span></text:p>
      <text:p text:style-name="Text_20_body"><text:span text:style-name="T1">В случаях, предусмотренных ФЗ-324, бесплатная юридическая помощь в рамках государственной системы бесплатной юридической помощи оказывается гражданину, обратившемуся за такой помощью:</text:span></text:p>
      <text:p text:style-name="Text_20_body">1) по вопросу, имеющему правовой характер;</text:p>
      <text:p text:style-name="Text_20_body">2) по вопросу, который не получил ранее разрешения вступившим в законную силу судебным постановлением, принятым по спору между теми же сторонами, о том же предмете и по тем же основаниям:</text:p>
      <text:p text:style-name="Text_20_body">а) решением (приговором) суда;</text:p>
      <text:p text:style-name="Text_20_body">б) определением суда о прекращении производства по делу в связи с принятием отказа истца от иска;</text:p>
      <text:p text:style-name="Text_20_body">в) определением суда о прекращении производства по делу в связи с утверждением мирового соглашения;</text:p>
      <text:p text:style-name="Text_20_body">3) по вопросу, по которому не имеется принятое по спору между теми же сторонами, о том же предмете и по тем же основаниям решение третейского суда, ставшее обязательным для сторон, за исключением случаев, если суд отказал в выдаче исполнительного листа на принудительное исполнение решения третейского суда.</text:p>
      <text:p text:style-name="Text_20_body"><text:line-break/></text:p>
      <text:p text:style-name="Text_20_body">Адрес страницы: <text:a xlink:type="simple" xlink:href="http://svao.mos.ru/the-rule-of-law-and-safety/question-answer/detail/7416327.html" office:name=""><text:span text:style-name="Definition">http://svao.mos.ru/the-rule-of-law-and-safety/question-answer/detail/7416327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2:32:53Z</meta:creation-date>
    <dc:date>2023-08-08T22:32:53Z</dc:date>
  </office:meta>
</office:document-meta>
</file>