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ой-административный-порядок-обжалования-нормативных-правовых-актов-решений-действий-бездействия-мвд-россии-его-территориальных-органов-и-их-должностных-лиц"/>Какой административный порядок обжалования нормативных правовых актов, решений, действий (бездействия) МВД России, его территориальных органов и их должностных лиц?<text:bookmark-end text:name="какой-административный-порядок-обжалования-нормативных-правовых-актов-решений-действий-бездействия-мвд-россии-его-территориальных-органов-и-их-должностных-лиц"/></text:h>
      <text:p text:style-name="First_20_paragraph">27.06.2018</text:p>
      <text:p text:style-name="Text_20_body">На основании положений статьи 46 Конституции Российской Федерации, каждому гражданину гарантируется судебная защита его прав и свобод (часть 1), право на обжалование в суде решений и действий (или бездействия) органов государственной власти, органов местного самоуправления, общественных объединений и должностных лиц (часть 2).</text:p>
      <text:p text:style-name="Text_20_body">Граждане Российской Федерации имеют право обращаться лично, а также направлять индивидуальные и коллективные обращения в государственные <text:bookmark text:name="id__GoBack"/> органы и органы местного самоуправления (статья 33 Конституции Российской Федерации).</text:p>
      <text:p text:style-name="Text_20_body">Статья 53 Федерального закона от 7 февраля 2011 г. № 3-ФЗ «О полиции» закрепляет право гражданина, считающего, что действие либо бездействие сотрудника полиции привело к ущемлению его прав, свобод и законных интересов, обжаловать это действие или бездействие вышестоящим органам или должностному лицу полиции, прокурору или в суд.</text:p>
      <text:p text:style-name="Text_20_body">Внесудебный (административный) порядок обжалования действий (бездействия) сотрудника полиции регламентируется:</text:p>
      <text:p text:style-name="Text_20_body">- Федеральным законом от 17 января 1992 г. № 2202-1 «О прокуратуре Российской Федерации»;</text:p>
      <text:p text:style-name="Text_20_body">- Федеральным законом от 27 июля 2010 г. № 210-ФЗ «Об организации предоставления государственных и муниципальных услуг»;</text:p>
      <text:p text:style-name="Text_20_body">- Федеральным законом от 2 мая 2006 г. № 59-ФЗ «О порядке рассмотрения обращений граждан Российской Федерации».</text:p>
      <text:p text:style-name="Text_20_body">Основания для обжалования действий (бездействия) сотрудника полиции определены в части 1 статьи 2 Закона Российской Федерации от 27 апреля 1993 г. № 4866-1 «Об обжаловании в суд действий и решений, нарушающих права и свободы граждан».</text:p>
      <text:p text:style-name="Text_20_body"><text:span text:style-name="T1">Такими основаниями являются:</text:span></text:p>
      <text:p text:style-name="Text_20_body">- нарушение прав и свобод гражданина;</text:p>
      <text:p text:style-name="Text_20_body">- создание препятствий осуществлению гражданином его прав и свобод;</text:p>
      <text:p text:style-name="Text_20_body">- незаконное возложение на гражданина какой-либо обязанности или он незаконно привлечен к какой-либо ответственности.</text:p>
      <text:p text:style-name="Text_20_body">Общие требования к порядку подачи и рассмотрения жалобы содержатся в статье 11.2 Федерального закона от 27 июля 2010 г. № 210-ФЗ «Об организации предоставления государственных и муниципальных услуг»:</text:p>
      <text:p text:style-name="Text_20_body">- жалоба подается в письменной форме на бумажном носителе или в электронной форме;</text:p>
      <text:p text:style-name="Text_20_body">- жалоба может быть направлена по почте, через многофункциональный центр, с использованием информационно-телекоммуникационной сети «Интернет», официального сайта государственного органа, а также может быть принята при личном приеме заявителя.</text:p>
      <text:p text:style-name="Text_20_body"><text:span text:style-name="T1">Жалоба должна содержать:</text:span></text:p>
      <text:p text:style-name="Text_20_body">1) наименование органа либо должностного лица органа, решения и действия (бездействие) которых обжалуются;</text:p>
      <text:p text:style-name="Text_20_body">2) фамилию, имя, отчество (последнее - при наличии), сведения о месте жительства заявителя - физического лица либо наименование, сведения о месте нахождения заявителя - юридического лица, а также номер (номера) контактного телефона, адрес (адреса) электронной почты (при наличии) и почтовый адрес, по которым должен быть направлен ответ заявителю;</text:p>
      <text:p text:style-name="Text_20_body">3) сведения об обжалуемых решениях и действиях (бездействии) органа либо должностного лица органа.</text:p>
      <text:p text:style-name="Text_20_body">4) доводы, на основании которых заявитель не согласен с решением и действием (бездействием) органа, либо должностного лица. Заявителем могут быть представлены документы (при наличии), подтверждающие доводы заявителя, либо их копии.</text:p>
      <text:p text:style-name="Text_20_body">Жалоба, поступившая в орган, подлежит рассмотрению должностным лицом, наделенным полномочиями по рассмотрению жалоб, в течение пятнадцати рабочих дней со дня ее регистрации.</text:p>
      <text:p text:style-name="Text_20_body">По результатам рассмотрения жалобы орган принимает одно из следующих решений:</text:p>
      <text:p text:style-name="Text_20_body">- удовлетворяет жалобу, в том числе в форме отмены принятого решения, исправления допущенных органом опечаток и ошибок в выданных в результате предоставления государственной или муниципальной услуги документах.</text:p>
      <text:p text:style-name="Text_20_body">- отказывает в удовлетворении жалобы.</text:p>
      <text:p text:style-name="Text_20_body">Не позднее дня, следующего за днем принятия решения, заявителю в письменной форме и по желанию заявителя в электронной форме направляется мотивированный ответ о результатах рассмотрения жалобы.</text:p>
      <text:p text:style-name="Text_20_body">В случае установления в ходе или по результатам рассмотрения жалобы признаков состава административного правонарушения или преступления должностное лицо, наделенное полномочиями по рассмотрению жалоб, незамедлительно направляет имеющиеся материалы в органы прокуратуры.</text:p>
      <text:p text:style-name="Text_20_body">Статья 10 Федерального закона «О прокуратуре Российской Федерации» предусматривает, что в органах прокуратуры в соответствии с их полномочиями разрешаются заявления, жалобы и иные обращения, содержащие сведения о нарушении законов.</text:p>
      <text:p text:style-name="Text_20_body">Решение, принятое прокурором, не препятствует обращению лица за защитой своих прав в суд. Решение по жалобе на приговор, решение, определение и постановление суда может быть обжаловано только вышестоящему прокурору.</text:p>
      <text:p text:style-name="Text_20_body">Федеральный закон от 2 мая 2006 г. № 59-ФЗ «О порядке рассмотрения обращений граждан Российской Федерации» регулирует правоотношения, связанные с реализацией гражданином Российской Федерации закрепленного за ним Конституцией Российской Федерации права на обращение в государственные органы и органы местного самоуправления, а также устанавливает порядок рассмотрения обращений граждан Российской Федерации государственными органами, органами местного самоуправления и должностными лицами.</text:p>
      <text:p text:style-name="Text_20_body">Законодательством установлен особый административный порядок обжалования гражданином действий (бездействий) вышестоящего органа, должностного лица на постановление по делу об административном правонарушении.</text:p>
      <text:p text:style-name="Text_20_body">Порядок обращения гражданина Российской Федерации определен Кодексом Российской Федерации об административных правонарушениях.</text:p>
      <text:p text:style-name="Text_20_body">Каждый гражданин Российской Федерации имеет право обращаться в вышестоящий орган, должностному лицу в соответствии с их полномочиями для подачи заявления, жалобы и иных обращений.</text:p>
      <text:p text:style-name="Text_20_body">Срок разрешения жалобы гражданина в вышестоящий орган, должностному лицу:</text:p>
      <text:p text:style-name="Text_20_body">- на постановление по делу об административном правонарушении может быть подана в течение десяти суток со дня вручения или получения копии постановления;</text:p>
      <text:p text:style-name="Text_20_body">- на постановления по делам об административных правонарушениях, предусмотренных статьями 5.1 - 5.25, 5.45 - 5.52, 5.56, 5.58 Кодекса Российской Федерации об административных правонарушениях, могут быть поданы в пятидневный срок со дня вручения или получения копий постановлений.</text:p>
      <text:p text:style-name="Text_20_body">Законодательством установлен особый административный порядок обжалования гражданином действий (бездействий) вышестоящего органа, должностного лица на процессуальные действия и решений суда и должностных лиц, осуществляющих уголовное судопроизводство.</text:p>
      <text:p text:style-name="Text_20_body">Порядок обращения гражданина Российской Федерации определен Уголовно-процессуальным кодексом Российской Федерации.</text:p>
      <text:p text:style-name="Text_20_body">Каждый гражданин Российской Федерации имеет право обращаться в вышестоящий орган, должностному лицу в соответствии с их полномочиями для подачи жалобы.</text:p>
      <text:p text:style-name="Text_20_body">Срок разрешения жалобы гражданина в вышестоящий орган, должностному лицу прокурор, руководитель следственного органа рассматривает жалобу в течение 3 суток со дня ее получения. В исключительных случаях, когда для проверки жалобы необходимо истребовать дополнительные материалы либо принять иные меры, допускается рассмотрение жалобы в срок до 10 суток, о чем извещается заявитель.</text:p>
      <text:p text:style-name="Text_20_body">Часть 3 статьи 46 Конституции Российской Федерации предусматривает норму, при которой каждый гражданин вправе в соответствии с международными договорами Российской Федерации обращаться в межгосударственные органы по защите прав и свобод человека, если исчерпаны все имеющиеся внутригосударственные средства правовой защиты.</text:p>
      <text:p text:style-name="Text_20_body"><text:line-break/></text:p>
      <text:p text:style-name="Text_20_body">Адрес страницы: <text:a xlink:type="simple" xlink:href="http://svao.mos.ru/the-rule-of-law-and-safety/question-answer/detail/7416335.html" office:name=""><text:span text:style-name="Definition">http://svao.mos.ru/the-rule-of-law-and-safety/question-answer/detail/7416335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2:32:51Z</meta:creation-date>
    <dc:date>2023-08-08T22:32:51Z</dc:date>
  </office:meta>
</office:document-meta>
</file>