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ветственность-за-незаконное-распространение-сведений-о-частной-жизни"/>Ответственность за незаконное распространение сведений о частной жизни<text:bookmark-end text:name="ответственность-за-незаконное-распространение-сведений-о-частной-жизни"/></text:h>
      <text:p text:style-name="First_20_paragraph">11.07.2018</text:p>
      <text:p text:style-name="Text_20_body">Под понятием «частной жизни» понимается предоставленная человеку и гарантированная государством возможность контролировать информацию о самом себе, препятствовать разглашению сведений личного, интимного характера; в понятие "частная жизнь" включается та область жизнедеятельности человека, которая относится к отдельному лицу, касается только его и не подлежит контролю со стороны общества и государства.</text:p>
      <text:p text:style-name="Text_20_body">Статьей 137 Уголовного кодекса Российской Федерации за незаконное собирание или распространение сведений о <text:a xlink:type="simple" xlink:href="consultantplus://offline/ref=C98A0D4CA64B90EB827F76F34AF236A66B14677D7805C025587924FCC3F0E89074F54D1E8B58AA60JFyEB" office:name=""><text:span text:style-name="Definition">частной жизни</text:span></text:a> лица, составляющих его личную или семейную тайну, без его согласия либо распространение этих сведений в публичном выступлении, публично демонстрирующемся произведении или средствах массовой информации, предусмотрено наказание в виде:</text:p>
      <text:p text:style-name="Text_20_body">- штрафа в размере до двухсот тысяч рублей или в размере заработной платы или иного дохода осужденного за период до восемнадцати месяцев,</text:p>
      <text:p text:style-name="Text_20_body">- обязательных работ на срок до трехсот шестидесяти часов,</text:p>
      <text:p text:style-name="Text_20_body">- исправительных работ на срок до одного года,</text:p>
      <text:p text:style-name="Text_20_body">- принудительных работ на срок до двух лет с лишением права занимать определенные должности или заниматься определенной деятельностью на срок до трех лет или без такового,</text:p>
      <text:p text:style-name="Text_20_body">- ареста на срок до четырех месяцев,</text:p>
      <text:p text:style-name="Text_20_body">- лишения свободы на срок до двух лет с лишением права занимать определенные должности или заниматься определенной деятельностью на срок до трех лет.</text:p>
      <text:p text:style-name="Text_20_body">Те же деяния, совершенные лицом с использованием своего служебного положения, наказываются</text:p>
      <text:p text:style-name="Text_20_body">штрафом в размере от ста тысяч до трехсот тысяч рублей или в размере заработной платы или иного дохода осужденного за период от одного года до двух лет,</text:p>
      <text:p text:style-name="Text_20_body">лишением права занимать определенные должности или заниматься определенной деятельностью на срок от двух до пяти лет,</text:p>
      <text:p text:style-name="Text_20_body">принудительными работами на срок до четырех лет с лишением права занимать определенные должности или заниматься определенной деятельностью на срок до пяти лет или без такового,</text:p>
      <text:p text:style-name="Text_20_body">арестом на срок до шести месяцев,</text:p>
      <text:p text:style-name="Text_20_body">лишением свободы на срок до четырех лет с лишением права занимать определенные должности или заниматься определенной деятельностью на срок до пяти лет.</text:p>
      <text:p text:style-name="Text_20_body">Незаконное распространение в публичном выступлении, публично демонстрирующемся произведении, средствах массовой информации или информационно-телекоммуникационных сетях информации, указывающей на личность <text:span text:style-name="T1">несовершеннолетнего</text:span> потерпевшего, не достигшего шестнадцатилетнего возраста, по уголовному делу, либо информации, содержащей описание полученных им в связи с преступлением физических или нравственных страданий, повлекшее причинение вреда здоровью несовершеннолетнего, или психическое расстройство несовершеннолетнего, или иные тяжкие последствия, наказывается</text:p>
      <text:p text:style-name="Text_20_body">- штрафом в размере от ста пятидесяти тысяч до трехсот пятидесяти тысяч рублей или в размере заработной платы или иного дохода осужденного за период от восемнадцати месяцев до трех лет,</text:p>
      <text:p text:style-name="Text_20_body">- лишением права занимать определенные должности или заниматься определенной деятельностью на срок от трех до пяти лет,</text:p>
      <text:p text:style-name="Text_20_body">- принудительными работами на срок до пяти лет с лишением права занимать определенные должности или заниматься определенной деятельностью на срок до шести лет или без такового,</text:p>
      <text:p text:style-name="Text_20_body">- арестом на срок до шести месяцев,</text:p>
      <text:p text:style-name="Text_20_body">- лишением свободы на срок до пяти лет с лишением права занимать определенные должности или заниматься определенной деятельностью на срок до шести лет.</text:p>
      <text:p text:style-name="Text_20_body"><text:line-break/></text:p>
      <text:p text:style-name="Text_20_body">Адрес страницы: <text:a xlink:type="simple" xlink:href="http://svao.mos.ru/the-rule-of-law-and-safety/question-answer/detail/7443683.html" office:name=""><text:span text:style-name="Definition">http://svao.mos.ru/the-rule-of-law-and-safety/question-answer/detail/7443683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32:47Z</meta:creation-date>
    <dc:date>2023-08-08T22:32:47Z</dc:date>
  </office:meta>
</office:document-meta>
</file>