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рядок-рассмотрения-обращений-граждан-в-полицию"/>Порядок рассмотрения обращений граждан в полицию<text:bookmark-end text:name="порядок-рассмотрения-обращений-граждан-в-полицию"/></text:h>
      <text:p text:style-name="First_20_paragraph">11.07.2018</text:p>
      <text:p text:style-name="Text_20_body"> </text:p>
      <text:p text:style-name="Text_20_body">Согласно статье 4 Федерального закона «О порядке рассмотрения обращений граждан Российской Федерации» под обращением гражданина понимаются направленные в государственный орган, орган местного самоуправления или должностному лицу в письменной форме или в форме электронного документа предложение, заявление или жалоба, а также устное обращение гражданина в государственный орган, орган местного самоуправления.</text:p>
      <text:p text:style-name="Text_20_body">Предложение - рекомендация гражданина по совершенствованию законов и иных нормативных правовых актов, деятельности государственных органов и органов местного самоуправления, развитию общественных отношений, улучшению социально-экономической и иных сфер деятельности государства и общества.</text:p>
      <text:p text:style-name="Text_20_body">Заявление - просьба гражданина о содействии в реализации его конституционных прав и свобод или конституционных прав и свобод других лиц, либо сообщение о нарушении законов и иных нормативных правовых актов, недостатках в работе государственных органов, органов местного самоуправления и должностных лиц, либо критика деятельности указанных органов и должностных лиц.</text:p>
      <text:p text:style-name="Text_20_body">Жалоба - просьба гражданина о восстановлении или защите его нарушенных прав, свобод или законных интересов либо прав, свобод или законных интересов других лиц.</text:p>
      <text:p text:style-name="Text_20_body"> </text:p>
      <text:p text:style-name="Text_20_body">2. Рассмотрение обращений граждан регулируется Приказом Министерства внутренних дел Российской Федерации «Об утверждении Инструкции об организации рассмотрения обращений граждан в системе Министерства внутренних дел Российской Федерации»  и осуществляется подразделениями центрального аппарата МВД России, территориальными органами МВД России, образовательными, научными, медико-санитарными и санаторно-курортными организациями, окружными управлениями материально-технического снабжения, учреждениями, а также иными организациями и подразделениями, созданными для выполнения задач и осуществления полномочий, возложенных на МВД России.</text:p>
      <text:p text:style-name="Text_20_body">Рассмотрение обращений в системе МВД России включает в себя следующие этапы:</text:p>
      <text:p text:style-name="Text_20_body">- прием и первичную обработку обращений;</text:p>
      <text:p text:style-name="Text_20_body">- регистрацию и учет обращений;</text:p>
      <text:p text:style-name="Text_20_body">- принятие организационных решений о порядке рассмотрения обращений;</text:p>
      <text:p text:style-name="Text_20_body">- рассмотрение обращений по существу и принятие по ним решений;</text:p>
      <text:p text:style-name="Text_20_body">- подготовку и направление ответов на обращения;</text:p>
      <text:p text:style-name="Text_20_body">- хранение обращений и материалов по их рассмотрению;</text:p>
      <text:p text:style-name="Text_20_body">- личный прием граждан;</text:p>
      <text:p text:style-name="Text_20_body">- анализ рассмотрения обращений;</text:p>
      <text:p text:style-name="Text_20_body">- контроль за рассмотрением обращений.</text:p>
      <text:p text:style-name="Text_20_body"> </text:p>
      <text:p text:style-name="Text_20_body"><text:bookmark text:name="Par0"/>3. Письменное обращение в обязательном порядке должно содержать:</text:p>
      <text:p text:style-name="Text_20_body">- Наименование органа внутренних дел, в который направляется обращение, или фамилию, имя, отчество (последнее - при наличии) должностного лица органа внутренних дел, или его должность.</text:p>
      <text:p text:style-name="Text_20_body">- Фамилию, имя, отчество (последнее - при наличии) гражданина.</text:p>
      <text:p text:style-name="Text_20_body">- Почтовый адрес для направления ответа или уведомления о переадресации обращения.</text:p>
      <text:p text:style-name="Text_20_body">- Личную подпись и дату.</text:p>
      <text:p text:style-name="Text_20_body">В случае необходимости в подтверждение своих доводов гражданин прилагает к письменному обращению документы и материалы либо их копии.</text:p>
      <text:p text:style-name="Text_20_body">Интернет-обращение в обязательном порядке должно содержать:</text:p>
      <text:p text:style-name="Text_20_body">- Фамилию, имя, отчество (последнее - при наличии) гражданина.</text:p>
      <text:p text:style-name="Text_20_body">- Адрес электронной почты, если ответ или уведомление должны быть направлены в форме электронного документа, или почтовый адрес, если ответ или уведомление должны быть направлены в письменной форме.</text:p>
      <text:p text:style-name="Text_20_body">К интернет-обращению гражданин вправе приложить необходимые документы и материалы или их копии в электронной форме либо направить указанные документы и материалы или их копии в письменной форме.</text:p>
      <text:p text:style-name="Text_20_body"><text:bookmark text:name="Par10"/>В письменном обращении и интернет-обращении следует изложить суть обращения, просьбы, причины несогласия с обжалуемым решением, обстоятельства, на основании которых гражданин считает, что нарушены его права, свободы и законные интересы, созданы препятствия в их реализации либо незаконно возложена какая-либо обязанность, а также иные сведения, имеющие значение для рассмотрения обращения.</text:p>
      <text:p text:style-name="Text_20_body">Отсутствие данных сведений, за исключением отсутствия в письменном обращении, а также в интернет-обращении фамилии гражданина или почтового либо электронного адреса для направления ответа, не является основанием для оставления обращения без ответа.</text:p>
      <text:p text:style-name="Text_20_body"> </text:p>
      <text:p text:style-name="Text_20_body">4. Гражданину должна быть обеспечена возможность:</text:p>
      <text:p text:style-name="Text_20_body">- Представлять дополнительные документы и материалы либо обращаться с просьбой об их истребовании, в том числе в электронной форме.</text:p>
      <text:p text:style-name="Text_20_body">- Знакомиться с документами и материалами, касающимися рассмотрения обращения, если это не противоречит законодательству Российской Федерации, не затрагивает права, свободы и законные интересы других лиц и если в указанных документах и материалах не содержатся сведения, составляющие государственную или иную охраняемую законом тайну.</text:p>
      <text:p text:style-name="Text_20_body">- Получать письменный ответ по существу поставленных в обращении вопросов, либо уведомление о переадресации обращения, в котором информация представлена в письменной форме на бумажном носителе в государственный орган, орган местного самоуправления или должностному лицу, в компетенцию которых входит решение поставленных в обращении вопросов.</text:p>
      <text:p text:style-name="Text_20_body">- Обращаться с жалобой на принятое по обращению решение или на действия (бездействие) в связи с рассмотрением обращения в административном и (или) судебном порядке в соответствии с законодательством Российской Федерации.</text:p>
      <text:p text:style-name="Text_20_body">- Обращаться с заявлением о прекращении рассмотрения обращения.</text:p>
      <text:p text:style-name="Text_20_body"> </text:p>
      <text:p text:style-name="Text_20_body">5. К рассмотрению принимаются обращения, направленные посредством:</text:p>
      <text:p text:style-name="Text_20_body">- Операторов почтовой связи с доставкой ими письменной корреспонденции в здание органа внутренних дел.</text:p>
      <text:p text:style-name="Text_20_body">- Официальных сайтов.</text:p>
      <text:p text:style-name="Text_20_body">- Факсимильной связи.</text:p>
      <text:p text:style-name="Text_20_body">- Федеральной фельдъегерской связи и специальной связи.</text:p>
      <text:p text:style-name="Text_20_body">- Дежурной части территориального органа МВД России.</text:p>
      <text:p text:style-name="Text_20_body">              - Почтового ящика, установленного в круглосуточно доступных для граждан местах зданий МВД России, его территориальных органов на межрегиональном, окружном и региональном уровнях, а также органов внутренних дел, где нет дежурных частей.</text:p>
      <text:p text:style-name="Text_20_body">- Полученные в ходе личного приема.</text:p>
      <text:p text:style-name="Text_20_body"><text:bookmark text:name="Par2"/> </text:p>
      <text:p text:style-name="Text_20_body">6. Сотрудник, уполномоченный на рассмотрение обращения, вправе:</text:p>
      <text:p text:style-name="Text_20_body">- Направлять в установленном порядке запросы для получения необходимых документов и материалов в другие государственные органы, органы местного самоуправления и иным должностным лицам.</text:p>
      <text:p text:style-name="Text_20_body">- Истребовать в установленном порядке из органов внутренних дел документы и материалы, относящиеся к предмету проверки по обращению.</text:p>
      <text:p text:style-name="Text_20_body">- Знакомиться с документами и материалами, имеющими значение для рассмотрения обращения. В случае необходимости приобщать их копии к обращению.</text:p>
      <text:p text:style-name="Text_20_body">- Выезжать по решению руководителя на место для проверки фактов и обстоятельств, изложенных в обращении.</text:p>
      <text:p text:style-name="Text_20_body">- Пользоваться в установленном порядке информационными базами (банками) данных МВД России.</text:p>
      <text:p text:style-name="Text_20_body"> </text:p>
      <text:p text:style-name="Text_20_body">7. По обращению, относящемуся к компетенции органов внутренних дел, в течение семи дней со дня регистрации принимается одно из следующих решений:</text:p>
      <text:p text:style-name="Text_20_body">- Принять к рассмотрению по существу.</text:p>
      <text:p text:style-name="Text_20_body">- Направить для рассмотрения в подразделение центрального аппарата Министерства (по обращениям, зарегистрированным в ДДО МВД России), в самостоятельное подразделение (по обращениям, зарегистрированным в иных органах внутренних дел).</text:p>
      <text:p text:style-name="Text_20_body">- Направить для рассмотрения по существу в подчиненный территориальный орган, если в обращении или связанной с ним по смыслу учетной форме не содержится информации о результатах рассмотрения в нем обозначенных гражданином вопросов и (или) их решение не относится к исключительной компетенции данного органа внутренних дел (подразделения): в центральном аппарате Министерства - в территориальный орган на межрегиональном или региональном уровне либо его самостоятельное подразделение; в территориальных органах на межрегиональном и региональном уровнях - в подчиненный территориальный орган на районном уровне либо его самостоятельное подразделение. Запрещается направлять в подчиненные подразделения повторные обращения, а также обращения, за рассмотрением которых осуществляется текущий контроль.</text:p>
      <text:p text:style-name="Text_20_body"> - Приобщить аналогичное обращение к материалам проверки по первому обращению, если его рассмотрение не окончено.</text:p>
      <text:p text:style-name="Text_20_body">Не проводить проверку по обращению, если оно признано уполномоченным должностным лицом безосновательным и переписка по вопросам, поставленным в обращении, прекращена.</text:p>
      <text:p text:style-name="Text_20_body">- Неоднократное обращение, в котором гражданином не приводятся новые доводы или обстоятельства, подлежащие дополнительной проверке.</text:p>
      <text:p text:style-name="Text_20_body">              - Если оно признано уполномоченным должностным лицом некорректным по изложению или форме.</text:p>
      <text:p text:style-name="Text_20_body"> </text:p>
      <text:p text:style-name="Text_20_body">8. Результатом рассмотрения обращений, в том числе полученных в ходе приема граждан, являются:</text:p>
      <text:p text:style-name="Text_20_body">- Письменный или направленный в форме электронного документа либо устный, данный на личном приеме ответ гражданину по существу всех поставленных им вопросов.</text:p>
      <text:p text:style-name="Text_20_body">- Письменное или направленное в форме электронного документа либо устное, данное на личном приеме уведомление гражданина:</text:p>
      <text:p text:style-name="Text_20_body">- Об оставлении его обращения без ответа по существу с изложением причин.</text:p>
      <text:p text:style-name="Text_20_body">- О переадресации обращения в государственный орган или должностному лицу, в компетенцию которого входит решение поставленных в обращении вопросов.</text:p>
      <text:p text:style-name="Text_20_body"> </text:p>
      <text:p text:style-name="Text_20_body">9. Ответ по существу поставленных в обращении вопросов направляется гражданину в письменной форме или в форме электронного документа на официальном бланке и подписывается в следующем порядке:</text:p>
      <text:p text:style-name="Text_20_body">В центральном аппарате Министерства:</text:p>
      <text:p text:style-name="Text_20_body">- На первое обращение - уполномоченным должностным лицом Министерства не ниже начальника отдела.</text:p>
      <text:p text:style-name="Text_20_body">- На неподдержанное повторное обращение - руководителем подразделения центрального аппарата Министерства.</text:p>
      <text:p text:style-name="Text_20_body">- На безосновательное обращение, в котором обжалуется ответ руководителя подразделения центрального аппарата Министерства, - заместителем Министра с одновременным прекращением переписки.</text:p>
      <text:p text:style-name="Text_20_body"> В территориальных органах на окружном, межрегиональном, региональном и районном уровнях, а также в иных органах внутренних дел:</text:p>
      <text:p text:style-name="Text_20_body">- На первое обращение - руководителем самостоятельного подразделения не ниже начальника отдела.</text:p>
      <text:p text:style-name="Text_20_body">- На неподдержанное повторное обращение - вышестоящим руководителем (по отношению к должностному лицу, подписавшему первое обращение).</text:p>
      <text:p text:style-name="Text_20_body">- На безосновательное обращение, в котором обжалуется ответ заместителя начальника органа внутренних дел, - начальником органа внутренних дел с одновременным прекращением переписки.</text:p>
      <text:p text:style-name="Text_20_body">Ответ на письменное обращение гражданина, поступившее с личного приема, направляется за подписью принимавшего его должностного лица или уполномоченного им должностного лица.</text:p>
      <text:p text:style-name="Text_20_body">Текст ответа составляется в официально-деловом стиле с указанием организации, откуда поступило обращение, а также всех обращений, объединенных в один материал, без нерасшифрованных служебных аббревиатур, например: ГУОБДД, УКОПиПП ГУОООП МВД России. Запрещается направлять ответы с исправлениями, ошибками (в том числе в реквизитах).</text:p>
      <text:p text:style-name="Text_20_body">Гражданину на одно его обращение направляется один ответ, несмотря на количество вопросов, изложенных в нем.</text:p>
      <text:p text:style-name="Text_20_body">Ответ на обращение должен быть своевременным, полным, мотивированным, достоверным, а также содержать ссылки на нормативные правовые акты, послужившие основанием для принятия решения. Ссылки на нормы права без приведения содержания нормативных положений не допускаются.</text:p>
      <text:p text:style-name="Text_20_body">Ответ на обращение НЕ дается:</text:p>
      <text:p text:style-name="Text_20_body">- Если обращение признано уполномоченным должностным лицом анонимным.</text:p>
      <text:p text:style-name="Text_20_body">- Если обращение признано уполномоченным должностным лицом безосновательным и переписка по вопросам, поставленным в обращении, прекращена.</text:p>
      <text:p text:style-name="Text_20_body">Ответ на обращение по существу поставленных вопросов не дается (о чем в течение семи дней со дня регистрации обращения письменно уведомляется гражданин, если его фамилия и почтовый адрес поддаются прочтению):</text:p>
      <text:p text:style-name="Text_20_body">- Если обращение признано некорректным по содержанию, изложению или форме. В случае признания обращения некорректным по содержанию гражданин предупреждается о недопустимости злоупотребления правом на обращение.</text:p>
      <text:p text:style-name="Text_20_body">- Если обращение содержит вопросы, решение которых не входит в компетенцию органа внутренних дел.</text:p>
      <text:p text:style-name="Text_20_body">- Если в обращении обжалуется судебное решение.</text:p>
      <text:p text:style-name="Text_20_body">- Если невозможно подготовить ответ без разглашения сведений, составляющих государственную или иную охраняемую законом тайну.</text:p>
      <text:p text:style-name="Text_20_body">Если причины, по которым ответ по существу поставленных в обращении вопросов не мог быть направлен, в последующем были устранены, гражданин вправе вновь направить обращение в орган внутренних дел</text:p>
      <text:p text:style-name="Text_20_body"> </text:p>
      <text:p text:style-name="Text_20_body"><text:line-break/></text:p>
      <text:p text:style-name="Text_20_body">Адрес страницы: <text:a xlink:type="simple" xlink:href="http://svao.mos.ru/the-rule-of-law-and-safety/question-answer/detail/7443690.html" office:name=""><text:span text:style-name="Definition">http://svao.mos.ru/the-rule-of-law-and-safety/question-answer/detail/7443690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7T00:43:41Z</meta:creation-date>
    <dc:date>2023-07-17T00:43:41Z</dc:date>
  </office:meta>
</office:document-meta>
</file>