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ими-правами-и-обязанностями-обладает-сотрудник-органов-внутренних-дел"/>Какими правами и обязанностями обладает сотрудник органов внутренних дел?<text:bookmark-end text:name="какими-правами-и-обязанностями-обладает-сотрудник-органов-внутренних-дел"/></text:h>
      <text:p text:style-name="First_20_paragraph">11.07.2018</text:p>
      <text:p text:style-name="Text_20_body"><text:span text:style-name="T1">Права сотрудника органов внутренних дел</text:span></text:p>
      <text:p text:style-name="Text_20_body">В соответствии со статьей 11 Федерального закона «О службе в органах внутренних дел Российской Федерации и внесении изменений в отдельные законодательные акты Российской Федерации» сотрудник органов внутренних дел имеет право:</text:p>
      <text:p text:style-name="Text_20_body">1) на условия, необходимые для выполнения служебных обязанностей и профессионального развития;</text:p>
      <text:p text:style-name="Text_20_body">2) на ознакомление с должностным регламентом (должностной инструкцией) и иными документами, определяющими его права и обязанности по замещаемой должности, с критериями оценки эффективности выполнения служебных обязанностей, показателями результативности служебной деятельности и условиями продвижения по службе в органах внутренних дел;</text:p>
      <text:p text:style-name="Text_20_body">3) на отдых в соответствии с <text:a xlink:type="simple" xlink:href="consultantplus://offline/ref=0D653C6C15A1892D02628552403204C0F173ECE0E17F180ECE6E8CFE008E2642F132CB3846A99865F0rBX" office:name=""><text:span text:style-name="Definition">законодательством</text:span></text:a> Российской Федерации;</text:p>
      <text:p text:style-name="Text_20_body">4) на денежное довольствие, являющееся основным средством его материального обеспечения и стимулирования выполнения им служебных обязанностей;</text:p>
      <text:p text:style-name="Text_20_body">5) на получение в установленном порядке информации и материалов, необходимых для выполнения служебных обязанностей, а также на внесение предложений о совершенствовании деятельности федерального органа исполнительной власти в сфере внутренних дел;</text:p>
      <text:p text:style-name="Text_20_body">6) на доступ в установленном порядке к <text:a xlink:type="simple" xlink:href="consultantplus://offline/ref=0D653C6C15A1892D02628552403204C0FA79E1E8E5734504C63780FCF0r7X" office:name=""><text:span text:style-name="Definition">сведениям</text:span></text:a>, составляющим государственную и иную охраняемую законом тайну, если выполнение служебных обязанностей связано с использованием таких сведений;</text:p>
      <text:p text:style-name="Text_20_body">7) на доступ в установленном <text:a xlink:type="simple" xlink:href="consultantplus://offline/ref=0D653C6C15A1892D02628552403204C0F173EAE6E371180ECE6E8CFE008E2642F132CB3846A99E61F0r8X" office:name=""><text:span text:style-name="Definition">порядке</text:span></text:a> в связи с выполнением служебных обязанностей в государственные и муниципальные органы, общественные объединения и организации;</text:p>
      <text:p text:style-name="Text_20_body">8) на ознакомление с отзывами о его служебной деятельности и другими определенными федеральным органом исполнительной власти в сфере внутренних дел документами до внесения их в личное дело, с материалами личного дела в порядке, определяемом федеральным органом исполнительной власти в сфере внутренних дел, а также на приобщение к личному делу его письменных объяснений и других документов и материалов;</text:p>
      <text:p text:style-name="Text_20_body">9) на защиту своих персональных данных;</text:p>
      <text:p text:style-name="Text_20_body">10) на продвижение по службе в органах внутренних дел с учетом результатов служебной деятельности, стажа службы, уровня квалификации и профессионального образования;</text:p>
      <text:p text:style-name="Text_20_body">11) на прохождение в установленном <text:a xlink:type="simple" xlink:href="consultantplus://offline/ref=0D653C6C15A1892D02628552403204C0F17AEBE7E67E180ECE6E8CFE008E2642F132CB3846A99F64F0rCX" office:name=""><text:span text:style-name="Definition">порядке</text:span></text:a> профессионального обучения, профессионального образования и дополнительного профессионального образования;</text:p>
      <text:p text:style-name="Text_20_body">12) на рассмотрение служебного спора в соответствии с <text:a xlink:type="simple" xlink:href="consultantplus://offline/ref=0D653C6C15A1892D02628552403204C0F173ECE0E17F180ECE6E8CFE008E2642F132CB3846A99760F0r3X" office:name=""><text:span text:style-name="Definition">законодательством</text:span></text:a> Российской Федерации;</text:p>
      <text:p text:style-name="Text_20_body">13) на <text:a xlink:type="simple" xlink:href="consultantplus://offline/ref=0D653C6C15A1892D02628552403204C0F178E8E1E77A180ECE6E8CFE008E2642F132CB3846A99F67F0rAX" office:name=""><text:span text:style-name="Definition">проведение</text:span></text:a> по его заявлению служебной проверки;</text:p>
      <text:p text:style-name="Text_20_body">14) на обращение к вышестоящим в порядке подчиненности должностным лицам, в вышестоящие органы или в суд для защиты своих прав и законных интересов, а также для разрешения споров, связанных с прохождением службы в органах внутренних дел;</text:p>
      <text:p text:style-name="Text_20_body">15) на обязательное государственное страхование жизни и здоровья в соответствии с законодательством Российской Федерации;</text:p>
      <text:p text:style-name="Text_20_body">16) на государственную защиту его жизни и здоровья, жизни и здоровья членов его семьи, а также принадлежащего ему и членам его семьи имущества;</text:p>
      <text:p text:style-name="Text_20_body">17) на государственное пенсионное обеспечение в соответствии с федеральным <text:a xlink:type="simple" xlink:href="consultantplus://offline/ref=0D653C6C15A1892D02628552403204C0F172EDE6ED70180ECE6E8CFE00F8rEX" office:name=""><text:span text:style-name="Definition">законом</text:span></text:a>;</text:p>
      <text:p text:style-name="Text_20_body">18) на медицинское обеспечение в соответствии с законодательством Российской Федерации;</text:p>
      <text:p text:style-name="Text_20_body">19) на обеспечение жилым помещением его и членов его семьи в порядке и на условиях, которые определяются законодательством Российской Федерации;</text:p>
      <text:p text:style-name="Text_20_body">20) на надлежащие организационно-технические и санитарно-гигиенические условия службы с учетом особенностей службы в органах внутренних дел;</text:p>
      <text:p text:style-name="Text_20_body">21) на применение физической силы, специальных средств и огнестрельного оружия в случаях и порядке, которые предусмотрены Федеральным <text:a xlink:type="simple" xlink:href="consultantplus://offline/ref=0D653C6C15A1892D02628552403204C0F173EAE6E371180ECE6E8CFE00F8rEX" office:name=""><text:span text:style-name="Definition">законом</text:span></text:a> "О полиции";</text:p>
      <text:p text:style-name="Text_20_body">22) на создание и участие в деятельности общественных объединений, не преследующих политических целей, в свободное от выполнения служебных обязанностей время, если это не влечет за собой возникновение конфликта интересов;</text:p>
      <text:p text:style-name="Text_20_body">23) участвовать на безвозмездной основе в управлении общественно-государственными организациями, осуществляющими развитие военно-прикладных и служебно-прикладных видов спорта, в <text:a xlink:type="simple" xlink:href="consultantplus://offline/ref=0D653C6C15A1892D02628552403204C0F17DE0E4EC7B180ECE6E8CFE008E2642F132CB3846A99F64F0r9X" office:name=""><text:span text:style-name="Definition">порядке</text:span></text:a>, установленном нормативным правовым актом федерального органа исполнительной власти в сфере внутренних дел.</text:p>
      <text:p text:style-name="Text_20_body">2. Сотрудник органов внутренних дел имеет право на ношение и хранение огнестрельного оружия и (или) специальных средств в <text:a xlink:type="simple" xlink:href="consultantplus://offline/ref=0D653C6C15A1892D02628552403204C0F17FEBE9E4734504C63780FC07817955F67BC73946A99FF6rCX" office:name=""><text:span text:style-name="Definition">порядке</text:span></text:a>, устанавливаемом федеральным органом исполнительной власти в сфере внутренних дел.</text:p>
      <text:p text:style-name="Text_20_body">3. Права сотрудника органов внутренних дел, которому присвоено специальное звание полиции, определяются также Федеральным <text:a xlink:type="simple" xlink:href="consultantplus://offline/ref=0D653C6C15A1892D02628552403204C0F173EAE6E371180ECE6E8CFE00F8rEX" office:name=""><text:span text:style-name="Definition">законом</text:span></text:a> "О полиции".</text:p>
      <text:p text:style-name="Text_20_body">4. Права сотрудника органов внутренних дел по замещаемой должности в органах внутренних дел определяются должностным регламентом (должностной инструкцией).</text:p>
      <text:p text:style-name="Text_20_body">5. Иные права могут быть предоставлены сотруднику органов внутренних дел в соответствии с законодательством Российской Федерации.</text:p>
      <text:p text:style-name="Text_20_body"><text:span text:style-name="T1"> </text:span></text:p>
      <text:p text:style-name="Text_20_body"><text:span text:style-name="T1">Основные обязанности сотрудника органов внутренних дел</text:span></text:p>
      <text:p text:style-name="Text_20_body">1. Сотрудник органов внутренних дел обязан:</text:p>
      <text:p text:style-name="Text_20_body">1) знать и соблюдать <text:a xlink:type="simple" xlink:href="consultantplus://offline/ref=0D653C6C15A1892D02628552403204C0F172EFE5EE2E4F0C9F3B82FFrBX" office:name=""><text:span text:style-name="Definition">Конституцию</text:span></text:a> Российской Федерации, законодательные и иные нормативные правовые акты Российской Федерации в сфере внутренних дел, обеспечивать их исполнение; проходить в порядке, устанавливаемом федеральным органом исполнительной власти в сфере внутренних дел, регулярные проверки знания <text:a xlink:type="simple" xlink:href="consultantplus://offline/ref=0D653C6C15A1892D02628552403204C0F172EFE5EE2E4F0C9F3B82FFrBX" office:name=""><text:span text:style-name="Definition">Конституции</text:span></text:a> Российской Федерации, законодательных и иных нормативных правовых актов Российской Федерации в указанной сфере;</text:p>
      <text:p text:style-name="Text_20_body">2) знать и исполнять должностной регламент (должностную инструкцию) и положения иных документов, определяющие его права и служебные обязанности, исполнять приказы и распоряжения прямых руководителей (начальников), а также руководствоваться законодательством Российской Федерации при получении приказа либо распоряжения прямого или непосредственного руководителя (начальника), заведомо противоречащих законодательству Российской Федерации;</text:p>
      <text:p text:style-name="Text_20_body">3) обращаться по служебным вопросам к своему непосредственному руководителю (начальнику), а при необходимости и к прямому руководителю (начальнику), поставив при этом в известность непосредственного руководителя (начальника);</text:p>
      <text:p text:style-name="Text_20_body">4) соблюдать при выполнении служебных обязанностей права и законные интересы граждан, общественных объединений и организаций;</text:p>
      <text:p text:style-name="Text_20_body">5) соблюдать внутренний служебный распорядок федерального органа исполнительной власти в сфере внутренних дел, его территориального органа, подразделения, в возможно короткие сроки сообщать непосредственному руководителю (начальнику) о происшествиях, наступлении временной нетрудоспособности и об иных обстоятельствах, исключающих возможность выполнения сотрудником своих служебных обязанностей;</text:p>
      <text:p text:style-name="Text_20_body">6) поддерживать уровень квалификации, необходимый для надлежащего выполнения служебных обязанностей, в установленном порядке проходить профессиональное обучение и (или) получать дополнительное профессиональное образование;</text:p>
      <text:p text:style-name="Text_20_body">7) не разглашать сведения, составляющие государственную и иную охраняемую законом тайну, а также <text:a xlink:type="simple" xlink:href="consultantplus://offline/ref=0D653C6C15A1892D02628552403204C0FA79E1E8E5734504C63780FCF0r7X" office:name=""><text:span text:style-name="Definition">сведения</text:span></text:a>, ставшие ему известными в связи с выполнением служебных обязанностей, в том числе сведения, касающиеся <text:a xlink:type="simple" xlink:href="consultantplus://offline/ref=0D653C6C15A1892D0262965A403204C0F172EDE9ED7E180ECE6E8CFE008E2642F132CB3846A99F64F0rBX" office:name=""><text:span text:style-name="Definition">частной жизни</text:span></text:a> и здоровья граждан или затрагивающие их честь и достоинство;</text:p>
      <text:p text:style-name="Text_20_body">8) беречь государственное имущество, в том числе предоставленное ему для выполнения служебных обязанностей;</text:p>
      <text:p text:style-name="Text_20_body">9) представлять в порядке, установленном законодательством Российской Федерации, сведения о своих доходах, расходах, об имуществе и обязательствах имущественного характера, а также о доходах, расходах, об имуществе и обязательствах имущественного характера своих супруги (супруга) и несовершеннолетних детей;</text:p>
      <text:p text:style-name="Text_20_body">10) сообщить непосредственному руководителю (начальнику) о подаче заявления о выходе из гражданства Российской Федерации в день подачи заявления;</text:p>
      <text:p text:style-name="Text_20_body">11) сообщить непосредственному руководителю (начальнику) о выходе из гражданства Российской Федерации или о приобретении гражданства (подданства) иностранного государства в день выхода из гражданства Российской Федерации или в день приобретения гражданства (подданства) иностранного государства;</text:p>
      <text:p text:style-name="Text_20_body">12) не допускать злоупотреблений служебными полномочиями, соблюдать установленные федеральными законами ограничения и запреты, связанные со службой в органах внутренних дел, а также соблюдать требования к служебному поведению сотрудника;</text:p>
      <text:p text:style-name="Text_20_body">13) <text:a xlink:type="simple" xlink:href="consultantplus://offline/ref=0D653C6C15A1892D02628552403204C0F17BEFE3E471180ECE6E8CFE008E2642F132CB3846A99F67F0rEX" office:name=""><text:span text:style-name="Definition">сообщать</text:span></text:a> непосредственному руководителю (начальнику) о возникновении личной заинтересованности, которая может привести к возникновению конфликта интересов при выполнении служебных обязанностей, и принимать меры по предотвращению такого конфликта;</text:p>
      <text:p text:style-name="Text_20_body">14) уведомлять в порядке, установленном законодательством Российской Федерации о противодействии коррупции, о каждом случае обращения к нему каких-либо лиц в целях склонения к совершению коррупционного правонарушения;</text:p>
      <text:p text:style-name="Text_20_body">15) соответствовать по уровню физической подготовки <text:a xlink:type="simple" xlink:href="consultantplus://offline/ref=0D653C6C15A1892D02628552403204C0F173ECE0E17F180ECE6E8CFE008E2642F132CB3846A99D67F0r3X" office:name=""><text:span text:style-name="Definition">квалификационным требованиям</text:span></text:a> к замещаемой должности в органах внутренних дел;</text:p>
      <text:p text:style-name="Text_20_body">15.1) проходить периодическую проверку на профессиональную пригодность к действиям в условиях, связанных с применением физической силы, специальных средств и огнестрельного оружия;</text:p>
      <text:p text:style-name="Text_20_body">16) проходить ежегодно в <text:a xlink:type="simple" xlink:href="consultantplus://offline/ref=0D653C6C15A1892D02628552403204C0F57EECE4EC734504C63780FC07817955F67BC73946A997F6r7X" office:name=""><text:span text:style-name="Definition">порядке</text:span></text:a>, установленном федеральным органом исполнительной власти в сфере внутренних дел, профилактические медицинские осмотры, включающие в себя химико-токсикологические исследования наличия в организме человека наркотических средств, психотропных веществ и их метаболитов, а также по направлению уполномоченного руководителя медицинское освидетельствование (обследование), в том числе на состояние опьянения (алкогольного, наркотического или иного токсического опьянения);</text:p>
      <text:p text:style-name="Text_20_body">17) <text:a xlink:type="simple" xlink:href="consultantplus://offline/ref=0D653C6C15A1892D02628552403204C0F17BE8E4E578180ECE6E8CFE008E2642F132CB3846A99F67F0rDX" office:name=""><text:span text:style-name="Definition">рассматривать</text:span></text:a> в пределах служебных обязанностей и в установленные сроки обращения граждан и организаций;</text:p>
      <text:p text:style-name="Text_20_body">18) по решению руководителя федерального органа исполнительной власти в сфере внутренних дел либо уполномоченного руководителя временно исполнять обязанности, не предусмотренные должностным регламентом (должностной инструкцией) по замещаемой должности в органах внутренних дел, без освобождения от замещаемой должности;</text:p>
      <text:p text:style-name="Text_20_body">19) выполнять по решению руководителя федерального органа исполнительной власти в сфере внутренних дел либо уполномоченного руководителя и в соответствии с настоящим Федеральным законом обязанности, аналогичные обязанностям по замещаемой должности в органах внутренних дел, при перемещении сотрудника в том же подразделении и в той же местности;</text:p>
      <text:p text:style-name="Text_20_body">20) пройти обязательную государственную дактилоскопическую регистрацию в соответствии с федеральным <text:a xlink:type="simple" xlink:href="consultantplus://offline/ref=0D653C6C15A1892D02628552403204C0F172EEE9E371180ECE6E8CFE008E2642F132CB3846A99F66F0r3X" office:name=""><text:span text:style-name="Definition">законом</text:span></text:a>;</text:p>
      <text:p text:style-name="Text_20_body">21) знать и соблюдать требования охраны профессиональной служебной деятельности (охраны труда).</text:p>
      <text:p text:style-name="Text_20_body">2. Основные обязанности сотрудника органов внутренних дел, которому присвоено специальное звание полиции, определяются также Федеральным <text:a xlink:type="simple" xlink:href="consultantplus://offline/ref=0D653C6C15A1892D02628552403204C0F173EAE6E371180ECE6E8CFE008E2642F132CB3846A99F6CF0rEX" office:name=""><text:span text:style-name="Definition">законом</text:span></text:a> "О полиции".</text:p>
      <text:p text:style-name="Text_20_body">3. Иные основные обязанности могут возлагаться на сотрудника органов внутренних дел в соответствии с законодательством Российской Федерации.</text:p>
      <text:p text:style-name="Text_20_body">3.1. Сотрудники органов внутренних дел, замещающие отдельные должности в органах внутренних дел, обязаны владеть навыками русского жестового языка в <text:a xlink:type="simple" xlink:href="consultantplus://offline/ref=0D653C6C15A1892D02628552403204C0F17BE1E2ED7E180ECE6E8CFE00F8rEX" office:name=""><text:span text:style-name="Definition">объеме</text:span></text:a>, определенном федеральным органом исполнительной власти в сфере внутренних дел совместно с федеральным органом исполнительной власти, осуществляющим функции по выработке и реализации государственной политики и нормативно-правовому регулированию в сфере образования. <text:a xlink:type="simple" xlink:href="consultantplus://offline/ref=0D653C6C15A1892D02628552403204C0F178E8E5ED7C180ECE6E8CFE008E2642F132CB3846A99F64F0rEX" office:name=""><text:span text:style-name="Definition">Порядок</text:span></text:a> определения должностей в органах внутренних дел, исполнение обязанностей по которым требует владения сотрудниками навыками русского жестового языка, устанавливается руководителем федерального органа исполнительной власти в сфере внутренних дел.</text:p>
      <text:p text:style-name="Text_20_body">(часть 3.1 введена Федеральным <text:a xlink:type="simple" xlink:href="consultantplus://offline/ref=0D653C6C15A1892D02628552403204C0F273E9E4E079180ECE6E8CFE008E2642F132CB3846A99D62F0r8X" office:name=""><text:span text:style-name="Definition">законом</text:span></text:a> от 01.12.2014 N 419-ФЗ)</text:p>
      <text:p text:style-name="Text_20_body">4. Служебные обязанности сотрудника органов внутренних дел по замещаемой должности в органах внутренних дел определяются должностным регламентом (должностной инструкцией).</text:p>
      <text:p text:style-name="Text_20_body"> </text:p>
      <text:p text:style-name="Text_20_body">Кроме того, при осуществлении служебной деятельности, а также во внеслужебное время сотрудник органов внутренних дел должен:</text:p>
      <text:p text:style-name="Text_20_body">1) исходить из того, что признание, соблюдение и защита прав и свобод человека и гражданина определяют содержание его профессиональной служебной деятельности;</text:p>
      <text:p text:style-name="Text_20_body">2) заботиться о сохранении своих чести и достоинства, не допускать принятия решений из соображений личной заинтересованности, не совершать при выполнении служебных обязанностей поступки, вызывающие сомнение в объективности, справедливости и беспристрастности сотрудника, наносящие ущерб его репутации, авторитету федерального органа исполнительной власти в сфере внутренних дел, а также государственной власти;</text:p>
      <text:p text:style-name="Text_20_body">3) проявлять уважение, вежливость, тактичность по отношению к гражданам, в пределах служебных полномочий оказывать им содействие в реализации их прав и свобод;</text:p>
      <text:p text:style-name="Text_20_body">4) соблюдать нейтральность, не оказывать предпочтение каким-либо политическим партиям, другим общественным объединениям, религиозным и иным организациям, профессиональным или социальным группам, гражданам;</text:p>
      <text:p text:style-name="Text_20_body">5) не допускать публичные высказывания, суждения и оценки, в том числе в средствах массовой информации, в отношении государственных органов, должностных лиц, политических партий, других общественных объединений, религиозных и иных организаций, профессиональных или социальных групп, граждан, если это не входит в его служебные обязанности;</text:p>
      <text:p text:style-name="Text_20_body">6) проявлять уважение к национальным обычаям и традициям, учитывать культурные и иные особенности различных этнических и социальных групп, не допускать действий, нарушающих межнациональное и межконфессиональное согласие;</text:p>
      <text:p text:style-name="Text_20_body">7) выполнять служебные обязанности добросовестно, на высоком профессиональном уровне;</text:p>
      <text:p text:style-name="Text_20_body">8) выполнять служебные обязанности в рамках компетенции федерального органа исполнительной власти в сфере внутренних дел, установленной законодательством Российской Федерации.</text:p>
      <text:p text:style-name="Text_20_body">2. Сотрудник органов внутренних дел, замещающий должность руководителя (начальника), обязан не допускать случаи принуждения сотрудников к участию в деятельности политических партий, других общественных объединений и религиозных организаций.</text:p>
      <text:p text:style-name="Text_20_body">3. Требования к служебному поведению сотрудника органов внутренних дел, которому присвоено специальное звание полиции, определяются также Федеральным <text:a xlink:type="simple" xlink:href="consultantplus://offline/ref=0D653C6C15A1892D02628552403204C0F173EAE6E371180ECE6E8CFE00F8rEX" office:name=""><text:span text:style-name="Definition">законом</text:span></text:a> "О полиции".</text:p>
      <text:p text:style-name="Text_20_body">4. Иные требования к служебному поведению сотрудника органов внутренних дел определяются в соответствии с законодательством Российской Федерации.</text:p>
      <text:p text:style-name="Text_20_body"><text:line-break/></text:p>
      <text:p text:style-name="Text_20_body">Адрес страницы: <text:a xlink:type="simple" xlink:href="http://svao.mos.ru/the-rule-of-law-and-safety/question-answer/detail/7443695.html" office:name=""><text:span text:style-name="Definition">http://svao.mos.ru/the-rule-of-law-and-safety/question-answer/detail/7443695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2:32:40Z</meta:creation-date>
    <dc:date>2023-08-08T22:32:40Z</dc:date>
  </office:meta>
</office:document-meta>
</file>