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вернуть-деньги-за-платные-анализы"/>Как вернуть деньги за платные анализы?<text:bookmark-end text:name="как-вернуть-деньги-за-платные-анализы"/></text:h>
      <text:p text:style-name="First_20_paragraph">04.08.2023</text:p>
      <text:p text:style-name="Text_20_body">Налоговый вычет за анализы - это возврат вами же уплаченного НДФЛ (например, с зарплаты) в размере 13% от суммы затрат на анализы.</text:p>
      <text:p text:style-name="Text_20_body">Возврат можно оформить за любые медицинские услуги и процедуры, включая дорогостоящие обследования, УЗИ, МРТ, КТ, ЭКГ, медосмотры, манипуляции, анализы и исследования.</text:p>
      <text:p text:style-name="Text_20_body">При условии, если:</text:p>
      <text:p text:style-name="Text_20_body">- эти анализы вы сдавали и оплачивали сами; i</text:p>
      <text:p text:style-name="Text_20_body">- вы оплачивали расходы за своего супруга(у), родителей или несовершеннолетних детей (в том числе усыновленных).</text:p>
      <text:p text:style-name="Text_20_body">Но важно подтвердить свои расходы документально и иметь определенный доход, с которого вы платите государству НДФЛ по ставке 13 процентов.</text:p>
      <text:p text:style-name="Text_20_body">Сколько денег можно вернуть?</text:p>
      <text:p text:style-name="Text_20_body">Вы вправе вернуть 13 процентов от ваших затрат, но:</text:p>
      <text:p text:style-name="Text_20_body">- не более той суммы, которую вы сами уплатили государству в качестве НДФЛ в год, когда сдавали анализы</text:p>
      <text:p text:style-name="Text_20_body">- по анализам вычет ограничен суммой в 120 000 рублей. То есть, максимальный возврат, который вы можете получить, равен 15600 руб. (120 000 *13%).</text:p>
      <text:p text:style-name="Text_20_body">Даже если вы потратили свыше 120.000 р., то больше не вернут.</text:p>
      <text:p text:style-name="Text_20_body">С 2024 года размер затрат увеличится до 150.000р (то есть вернуть можно будет максимально 19.500 р.)</text:p>
      <text:p text:style-name="Text_20_body"><text:line-break/></text:p>
      <text:p text:style-name="Text_20_body">Адрес страницы: <text:a xlink:type="simple" xlink:href="http://svao.mos.ru/the-rule-of-law-and-safety/the-prosecutor-explains/detail/11754949.html" office:name=""><text:span text:style-name="Definition">http://svao.mos.ru/the-rule-of-law-and-safety/the-prosecutor-explains/detail/11754949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5T07:51:06Z</meta:creation-date>
    <dc:date>2023-08-05T07:51:06Z</dc:date>
  </office:meta>
</office:document-meta>
</file>