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свао-утверждено-обвинительное-заключение-по-уголовному-делу-в-отношении-уроженца-вьетнама-ж.-и-уроженки-г.-москвы-о."/>Прокуратурой СВАО утверждено обвинительное заключение по уголовному делу в отношении уроженца Вьетнама Ж. и уроженки г. Москвы О.<text:bookmark-end text:name="прокуратурой-свао-утверждено-обвинительное-заключение-по-уголовному-делу-в-отношении-уроженца-вьетнама-ж.-и-уроженки-г.-москвы-о."/></text:h>
      <text:p text:style-name="First_20_paragraph">26.12.2024</text:p>
      <text:p text:style-name="Text_20_body">Прокуратурой Северо-Восточного административного округа г. Москвы утверждено обвинительное заключение по уголовному делу в отношении уроженца Вьетнама Ж. и уроженки г. Москвы О., обвиняемых в совершении преступления, предусмотренного <text:bookmark-start text:name="id__Hlk113349243"/>п. «а» ч. 2 ст. 322.1 УК РФ<text:bookmark-end text:name="id__Hlk113349243"/> (организация незаконной миграции, то есть организация незаконного въезда в Российскую Федерацию иностранных граждан и организация их незаконного пребывания в Российской Федерации, совершенные организованной группой).</text:p>
      <text:p text:style-name="Text_20_body">В ходе расследования установлено, что О. и Ж., а также неустановленные лица, имея умысел на организацию незаконной миграции, действуя организованной группой из корыстных побуждений, в целях незаконного материального обогащения, в нарушение требований федерального законодательства в период с марта 2022 года по март 2023 года, предварительно получая от иностранных граждан денежное вознаграждение, направляли в органы миграционного контроля Российской Федерации фиктивные ходатайства о выдаче приглашений на въезд в Российскую Федерацию граждан Социалистической Республики Вьетнам, совершали фиктивные действия, связанные с гарантиями их материального и жилищного обеспечения, предоставляя органам миграционного контроля Российской Федерации заведомо ложные сведения о возможности материального обеспечения иностранных граждан и сообщали заведомо ложные сведения о предоставлении им жилого помещения на период их пребывания в Российской Федерации, затем оформляли приглашения на их въезд в Российскую Федерацию, что позволяло иностранным гражданам получать визы и въезжать в Российскую Федерацию с целью дальнейшего нелегального пребывания на ее территории.</text:p>
      <text:p text:style-name="Text_20_body">В указанный период соучастники совершили организацию незаконного въезда и незаконного пребывания в Российской Федерации 38 граждан Социалистической Республики Вьетнам.</text:p>
      <text:p text:style-name="Text_20_body">Обвиняемым избрана мера пресечения в виде подписки о невыезде и надлежащем поведении.</text:p>
      <text:p text:style-name="Text_20_body">Уголовное дело направлено в Останкинский районный суд г. Москвы для рассмотрения по существу. </text:p>
      <text:p text:style-name="Text_20_body"><text:line-break/></text:p>
      <text:p text:style-name="Text_20_body">Адрес страницы: <text:a xlink:type="simple" xlink:href="http://svao.mos.ru/the-rule-of-law-and-safety/the-prosecutor-explains/detail/12742278.html" office:name=""><text:span text:style-name="Definition">http://svao.mos.ru/the-rule-of-law-and-safety/the-prosecutor-explains/detail/12742278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6T13:01:18Z</meta:creation-date>
    <dc:date>2024-12-26T13:01:18Z</dc:date>
  </office:meta>
</office:document-meta>
</file>