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выдачи-резидентных-разрешений-pdf"/>Правила выдачи резидентных разрешений (PDF)<text:bookmark-end text:name="правила-выдачи-резидентных-разрешений-pdf"/></text:h>
      <text:p text:style-name="First_20_paragraph">04.09.2017</text:p>
      <text:p text:style-name="Text_20_body"><text:a xlink:type="simple" xlink:href="http://svao.mos.ru/%D0%A2%D1%80%D0%B0%D0%BD%D1%81%D0%BF%D0%BE%D1%80%D1%82%20%D0%9B%D0%B8%D1%81%D1%82%D0%BE%D0%B2%D0%BA%D0%B0.pdf" office:name=""><text:span text:style-name="Definition">Правила выдачи резидентных разрешений (PDF)</text:span></text:a></text:p>
      <text:p text:style-name="Text_20_body"><text:line-break/></text:p>
      <text:p text:style-name="Text_20_body">Адрес страницы: <text:a xlink:type="simple" xlink:href="http://svao.mos.ru/transport/general-information/detail/6833854.html" office:name=""><text:span text:style-name="Definition">http://svao.mos.ru/transport/general-information/detail/6833854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4T11:58:05Z</meta:creation-date>
    <dc:date>2023-05-24T11:58:05Z</dc:date>
  </office:meta>
</office:document-meta>
</file>