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убличные-слушания-по-проекту-схемы-внешнего-газоснабжения-города-москвы-на-период-до-2030"/>Публичные слушания по проекту Схемы внешнего газоснабжения города Москвы на период до 2030<text:bookmark-end text:name="публичные-слушания-по-проекту-схемы-внешнего-газоснабжения-города-москвы-на-период-до-2030"/></text:h>
      <text:p text:style-name="First_20_paragraph">01.12.2017</text:p>
      <text:p text:style-name="Text_20_body">На публичные слушания представляется проект Схемы внешнего газоснабжения города Москвы на период до 2030 года с учетом развития присоединенных территорий и Генеральной схемы газоснабжения города Москвы на период до 2030 года с учетом развития присоединенных территорий, разработанных в соответствии с Положением о составе, порядке разработки, согласования и представления на утверждение проектов отраслевых схем в городе Москве, утвержденных постановлением Правительства Москвы от 27.07.2010 № 650-ПП.</text:p>
      <text:p text:style-name="Text_20_body">Информационные материалы по теме публичных слушаний будут представлены на экспозиции по адресу: <text:span text:style-name="T1">г. Москва, Марксистская ул., 24, к. 1, Префектура ЦАО.</text:span></text:p>
      <text:p text:style-name="Text_20_body">Экспозиция открыта <text:span text:style-name="T1">с 8 по 14 декабря 2017 года (включительно)</text:span>.</text:p>
      <text:p text:style-name="Text_20_body">Часы работы экспозиции: <text:span text:style-name="T1">8, 11, 12, 13 и 14 декабря с 11:00 до 19:00</text:span>; <text:span text:style-name="T1">9, 10 декабря с 10:00 до 15:00</text:span>.</text:p>
      <text:p text:style-name="Text_20_body">На экспозиции проводятся консультации по теме публичных слушаний.</text:p>
      <text:p text:style-name="Text_20_body">Собрание участников публичных слушаний состоится <text:span text:style-name="T1">15 декабря 2017 года в 20:30 по адресу: г. Москва, Марксистская ул., 24, к.1, актовый зал Префектуры ЦАО.</text:span></text:p>
      <text:p text:style-name="Text_20_body">Время начала регистрации участников <text:span text:style-name="T1">в 19:30</text:span>.</text:p>
      <text:p text:style-name="Text_20_body">В период проведения публичных слушаний участники публичных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Городскую комиссию.</text:p>
      <text:p text:style-name="Text_20_body">Контактные данные комиссии: <text:span text:style-name="T1">телефон для справок (495) 620-20-00 доб.57-864</text:span></text:p>
      <text:p text:style-name="Text_20_body">Почтовый адрес: <text:span text:style-name="T1">123104, Москва, ул. Большая Бронная, 14.</text:span></text:p>
      <text:p text:style-name="Text_20_body">Электронный адрес: <text:a xlink:type="simple" xlink:href="mailto:ZemlyakovaOV@mos.ru" office:name=""><text:span text:style-name="Definition">ZemlyakovaOV@mos.ru</text:span></text:a> <text:span text:style-name="T1">Землякова Ольга Вениаминовна.</text:span></text:p>
      <text:p text:style-name="Text_20_body">Информационные материалы по проекту <text:bookmark text:name="id__GoBack"/> Схемы внешнего газоснабжения города Москвы на период до 2030 года с учетом развития присоединенных территорий и проекту Генеральной схемы газоснабжения города Москвы на период до 2030 года с учетом развития присоединенных территорий размещены в сети интернет на <text:span text:style-name="T1">официальном сайте Департамента жилищно-коммунального хозяйства города Москвы:</text:span></text:p>
      <text:p text:style-name="Text_20_body"><text:span text:style-name="T1">https://www.mos.ru/dgkh в разделе «Документы» в подразделе «Схемы развития ресурсоснабжения города Москвы».</text:span></text:p>
      <text:h text:style-name="Heading_20_2" text:outline-level="2"><text:bookmark-start text:name="скачать-проект-схемы-внешнего-газоснабжения-города-москвы-на-период-до-2030-года-с-учетом-развития-присоединенных-территорий-и-генеральной-схемы-газоснабжения-города-москвы-на-период-до-2030-года-с-учетом-развития-присоединенных-территорий"/><text:a xlink:type="simple" xlink:href="http://svao.mos.ru/construction/public-hearings/%D0%93%D0%B5%D0%BD%D0%B5%D1%80%D0%B0%D0%BB%D1%8C%D0%BD%D0%B0%D1%8F%20%D1%81%D1%85%D0%B5%D0%BC%D0%B0%20%D0%B8%20%D1%81%D1%85%D0%B5%D0%BC%D0%B0%20%D0%B2%D0%BD%D0%B5%D1%88%D0%BD%D0%B5%D0%B3%D0%BE%20%D0%B3%D0%B0%D0%B7%D0%BE%D1%81%D0%BD%D0%B0%D0%B1%D0%B6%D0%B5%D0%BD%D0%B8%D1%8F%20%D0%9C%D0%BE%D1%81%D0%BA%D0%B2%D1%8B%20%D0%BD%D0%B0%20%D0%BF%D0%B5%D1%80%D0%B8%D0%BE%D0%B4%20%D0%B4%D0%BE%202030%20%D0%B3%D0%BE%D0%B4%D0%B0.zip" office:name=""><text:span text:style-name="Definition">Скачать проект Схемы внешнего газоснабжения города Москвы на период до 2030 года с учетом развития присоединенных территорий и Генеральной схемы газоснабжения города Москвы на период до 2030 года с учетом развития присоединенных территорий</text:span></text:a><text:bookmark-end text:name="скачать-проект-схемы-внешнего-газоснабжения-города-москвы-на-период-до-2030-года-с-учетом-развития-присоединенных-территорий-и-генеральной-схемы-газоснабжения-города-москвы-на-период-до-2030-года-с-учетом-развития-присоединенных-территорий"/></text:h>
      <text:p text:style-name="First_20_paragraph"><text:line-break/></text:p>
      <text:p text:style-name="Text_20_body">Адрес страницы: <text:a xlink:type="simple" xlink:href="http://svao.mos.ru/true/detail/7012077.html" office:name=""><text:span text:style-name="Definition">http://svao.mos.ru/true/detail/7012077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20:36:10Z</meta:creation-date>
    <dc:date>2023-05-18T20:36:10Z</dc:date>
  </office:meta>
</office:document-meta>
</file>