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убличные-слушания-по-проекту-схемы-электроснабжения-города-москвы"/>Публичные слушания по проекту Схемы электроснабжения города Москвы<text:bookmark-end text:name="публичные-слушания-по-проекту-схемы-электроснабжения-города-москвы"/></text:h>
      <text:p text:style-name="First_20_paragraph">01.12.2017</text:p>
      <text:p text:style-name="Text_20_body"><text:line-break/><text:line-break/></text:p>
      <text:h text:style-name="Heading_20_2" text:outline-level="2"><text:bookmark-start text:name="скачать-проект-схемы-электроснабжения-города-москвы-распределительные-сети-напряжением-6-10-20-кв-на-период-до-2030-года"/><text:a xlink:type="simple" xlink:href="http://svao.mos.ru/construction/public-hearings/%D0%9F%D1%80%D0%BE%D0%B5%D0%BA%D1%82%20%D0%A1%D1%85%D0%B5%D0%BC%D1%8B%20%D1%8D%D0%BB%D0%B5%D0%BA%D1%82%D1%80%D0%BE%D1%81%D0%BD%D0%B0%D0%B1%D0%B6%D0%B5%D0%BD%D0%B8%D1%8F%20%D0%B3%D0%BE%D1%80%D0%BE%D0%B4%D0%B0%20%D0%9C%D0%BE%D1%81%D0%BA%D0%B2%D1%8B%20(%D1%80%D0%B0%D1%81%D0%BF%D1%80%D0%B5%D0%B4%D0%B5%D0%BB%D0%B8%D1%82%D0%B5%D0%BB%D1%8C%D0%BD%D1%8B%D0%B5%20%D1%81%D0%B5%D1%82%D0%B8%20%D0%BD%D0%B0%D0%BF%D1%80%D1%8F%D0%B6%D0%B5%D0%BD%D0%B8%D0%B5%D0%BC%206-10-20%20%D0%BA%D0%92)%20%D0%BD%D0%B0%20%D0%BF%D0%B5%D1%80%D0%B8%D0%BE%D0%B4%20%D0%B4%D0%BE%202030%20%D0%B3%D0%BE%D0%B4%D0%B0.rar" office:name=""><text:span text:style-name="Definition">Скачать проект Схемы электроснабжения города Москвы (распределительные сети напряжением 6-10-20 кВ) на период до 2030 года</text:span></text:a><text:bookmark-end text:name="скачать-проект-схемы-электроснабжения-города-москвы-распределительные-сети-напряжением-6-10-20-кв-на-период-до-2030-года"/></text:h>
      <text:p text:style-name="First_20_paragraph"><text:line-break/></text:p>
      <text:p text:style-name="Text_20_body">Адрес страницы: <text:a xlink:type="simple" xlink:href="http://svao.mos.ru/true/detail/7012106.html" office:name=""><text:span text:style-name="Definition">http://svao.mos.ru/true/detail/7012106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1T12:26:38Z</meta:creation-date>
    <dc:date>2023-07-21T12:26:38Z</dc:date>
  </office:meta>
</office:document-meta>
</file>